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2d7e636d-0d4b-49ba-9cfe-a8cb4281b299.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text:span><text:span text:style-name="nadrukvet">een remproef op 29 maart 2018 op</text:span><text:span text:style-name="nadrukvet"/><text:span text:style-name="nadrukvet">Barten</text:span><text:span text:style-name="nadrukvet"> 11 te Heerenveen. </text:span></text:p>
            <text:p text:style-name="common-al">
            <text:span text:style-name="nadrukvet">Burgemeester en wethouders van Heerenveen;</text:span>
          </text:p>
            <text:p text:style-name="common-al">overwegende, dat het organiseren van een remproefdemonstratie op 29 maart 2018<text:span text:style-name="nadrukvet"/>op de locatie Barten 11 te Heerenveen wordt georganiseerd;</text:p>
            <text:p text:style-name="common-al">dat het noodzakelijk is om de Barten (deels) af te sluiten voor verkeer, omdat  het bovengenoemde evenement (deels) zal plaatsvinden op deze wegen;</text:p>
            <text:p text:style-name="common-al">dat ter waarborging van de veiligheid van de bezoekers van het evenement, het noodzakelijk is om deze wegen (deels)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text:span>
            <text:span text:style-name="nadrukvet">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Barten</text:span>
            <text:span text:style-name="nadrukvet"> 11 te Heerenveen</text:span>
            <text:span text:style-name="nadrukvet"> (deels)</text:span>
          </text:p>
            <text:p text:style-name="common-al">onder de voorwaarden dat:</text:p>
            <text:p text:style-name="common-al">de gesloten verklaring geldt van 29 maart 2018 vanaf 08:00 tot en met 29 maart 2018 tot 14:15 of zoveel eerder als later als noodzakelijk wordt geacht.</text:p>
            <text:p text:style-name="common-al">Heerenveen, 28 februari 2018</text:p>
            <text:p text:style-name="common-al">Hoogachtend, </text:p>
            <text:p text:style-name="common-al">Burgemeester en wethouders van Heerenveen,</text:p>
            <text:p text:style-name="common-al">namens dit college</text:p>
            <text:p text:style-name="common-al">
            <draw:frame><draw:text-box><text:section text:name="plaatje_id1-3-2-2-1-21-1" text:style-name="plaatje">
              <text:p text:style-name="illustratie_id1-3-2-2-1-21-1-1"><draw:frame draw:style-name="illustratie_id1-3-2-2-1-21-1-1" text:anchor-type="paragraph" svg:width="37.8mm" svg:height="27mm"><draw:image xlink:href="Pictures/image1i2d7e636d-0d4b-49ba-9cfe-a8cb4281b299.jpg" xlink:type="simple"/></draw:frame></text:p>
            </text:section></draw:text-box></draw:frame>
          </text:p>
            <text:p text:style-name="common-al">			Waarnemend Afdelingshoofd vergunningen,</text:p>
            <text:p text:style-name="common-al">S.Talstra</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055</text:span><text:line-break/><text:date style:data-style-name="dag" text:fixed="true" text:date-value="2018-03-05"/><text:line-break/><text:date style:data-style-name="jaar" text:fixed="true" text:date-value="2018-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3055</text:span><text:date style:data-style-name="nicedate" text:fixed="true" text:date-value="2018-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3055</text:span><text:date style:data-style-name="nicedate" text:fixed="true" text:date-value="2018-03-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3-05</meta:user-defined>
    <meta:user-defined meta:name="OVERHEIDop.publicationIssue">13055</meta:user-defined>
    <meta:user-defined meta:name="OVERHEIDop.StcrtID/DC.identifier">stcrt-2018-13055</meta:user-defined>
    <meta:user-defined meta:name="DCTERMS.alternative">Gemeente Heerenveen - tijdelijk gesloten verklaring in verband met het organiseren van een remproef op 29 maart 2018 opBarten 11 te Heerenveen. 
 - Barten Heerenveen.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NB</meta:user-defined>
    <meta:user-defined meta:name="OVERHEIDop.woonplaats">Heerenveen</meta:user-defined>
    <meta:user-defined meta:name="OVERHEIDop.straatnaam">De Fortuin</meta:user-defined>
    <meta:user-defined meta:name="OVERHEID.PostcodeHuisnummer/OVERHEIDop.postcodeHuisnummer">8447BS 26</meta:user-defined>
    <meta:user-defined meta:name="OVERHEIDop.straatnaam">Barte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tijdelijk gesloten verklaring in verband met het organiseren van een remproef op 29 maart 2018 opBarten 11 te Heerenveen. 
</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187 552342</meta:user-defined>
    <meta:user-defined meta:name="OVERHEID.EPSG28992/DC.spatial">190120 552703</meta:user-defined>
    <meta:user-defined meta:name="OVERHEIDop.versieInformatie"/>
  </office:meta>
</office:document-meta>
</file>