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2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een wandeltocht op 6 juni 2018 in en rondom Akkrum. </text:span></text:p>
            <text:p text:style-name="common-al">
            <text:span text:style-name="nadrukvet">Burgemeester en wethouders van Heerenveen;</text:span>
          </text:p>
            <text:p text:style-name="common-al">overwegende, dat het organiseren van een wandeltocht "Lus van Akkrum" op 6 juni 2018 op de locatie wegen in en rondom Akkrum  wordt georganiseerd;</text:p>
            <text:p text:style-name="common-al">dat het noodzakelijk is om de Feansterdyk van huisnummer 49 tot en met huisnummer 19 te Akkrum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text:span>
            <text:span text:style-name="nadrukvet">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Akkrum, </text:span>
            <text:span text:style-name="nadrukvet">Feansterdyk</text:span>
            <text:span text:style-name="nadrukvet"> van huisnummer 49 tot en met huisnummer 19</text:span>
          </text:p>
            <text:p text:style-name="common-al">onder de voorwaarden dat:</text:p>
            <text:p text:style-name="common-al">de gesloten verklaring geldt van 6 juni 2018 vanaf 18:00 tot en met 6 juni 2018 tot 22:00 of zoveel eerder als later als noodzakelijk wordt geacht. </text:p>
            <text:p text:style-name="common-al">Heerenveen, 28 februari 2018</text:p>
            <text:p text:style-name="common-al">Hoogachtend, </text:p>
            <text:p text:style-name="common-al">Burgemeester en wethouders van Heerenveen,</text:p>
            <text:p text:style-name="common-al">namens dit college</text:p>
            <text:p text:style-name="common-al">	Waarnemend Afdelingshoofd vergunningen,</text:p>
            <text:p text:style-name="common-al">S.Talstra</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7">
              <text:list-item text:style-override="id1-3-2-2-1-27-1">
                <text:number>-</text:number>
                <text:p text:style-name="al">uw naam en adres</text:p>
              </text:list-item>
              <text:list-item text:style-override="id1-3-2-2-1-27-2">
                <text:number>-</text:number>
                <text:p text:style-name="al">datum van het bezwaarschrift</text:p>
              </text:list-item>
              <text:list-item text:style-override="id1-3-2-2-1-27-3">
                <text:number>-</text:number>
                <text:p text:style-name="al">een omschrijving van het besluit waartegen u bezwaar heeft (indien mogelijk een kopie bijvoegen)</text:p>
              </text:list-item>
              <text:list-item text:style-override="id1-3-2-2-1-2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054</text:span><text:line-break/><text:date style:data-style-name="dag" text:fixed="true" text:date-value="2018-03-05"/><text:line-break/><text:date style:data-style-name="jaar" text:fixed="true" text:date-value="2018-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3054</text:span><text:date style:data-style-name="nicedate" text:fixed="true" text:date-value="2018-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3054</text:span><text:date style:data-style-name="nicedate" text:fixed="true" text:date-value="2018-03-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05</meta:user-defined>
    <meta:user-defined meta:name="OVERHEIDop.publicationIssue">13054</meta:user-defined>
    <meta:user-defined meta:name="OVERHEIDop.StcrtID/DC.identifier">stcrt-2018-13054</meta:user-defined>
    <meta:user-defined meta:name="DCTERMS.alternative">Gemeente Heerenveen - tijdelijk gesloten verklaring in verband met het organiseren van een wandeltocht op 6 juni 2018 in en rondom Akkrum. 
 - Akkrum.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BV 33</meta:user-defined>
    <meta:user-defined meta:name="OVERHEIDop.woonplaats">Akkrum</meta:user-defined>
    <meta:user-defined meta:name="OVERHEIDop.straatnaam">Feansterdyk</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gesloten verklaring in verband met het organiseren van een wandeltocht op 6 juni 2018 in en rondom Akkrum.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347 562340</meta:user-defined>
    <meta:user-defined meta:name="OVERHEIDop.versieInformatie"/>
  </office:meta>
</office:document-meta>
</file>