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text:span>
            <text:span text:style-name="nadrukvet">.</text:span>
            <text:span text:style-name="nadrukvet">300</text:span>
            <text:span text:style-name="nadrukvet">5863</text:span>
          </text:p>
            <text:p text:style-name="common-al">Onderwerp: Tijdelijke geslotenverklaring deel Johan Willem Frisolaan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begin 2018 wordt gestart met het bouwen van 6 woningen, waarvan 3 aan de Ernst Casimirlaan en 3 aan de Willem Frederiklaan ter weerszijde van het park in de wijk Skoatterwâld in Heerenveen;</text:p>
              </text:list-item>
              <text:list-item text:style-override="id1-3-2-2-1-7-3">
                <text:number>-</text:number>
                <text:p text:style-name="al">dat het bouwverkeer uit de omliggende woonstraten geweerd dient te worden in verband met de verkeersveiligheid en overlast voor de woonomgeving;</text:p>
              </text:list-item>
              <text:list-item text:style-override="id1-3-2-2-1-7-4">
                <text:number>-</text:number>
                <text:p text:style-name="al">dat het bouwverkeer naar deze bouwlocaties zal rijden vanaf de Oranje Nassaulaan door het park over een deel van de Johan Willen Frisolaan;</text:p>
              </text:list-item>
              <text:list-item text:style-override="id1-3-2-2-1-7-5">
                <text:number>-</text:number>
                <text:p text:style-name="al">dat vanaf de Johan Willem Frisolaan de bouwlocaties via twee tijdelijk aan te leggen dammen bereikbaar zijn;</text:p>
              </text:list-item>
              <text:list-item text:style-override="id1-3-2-2-1-7-6">
                <text:number>-</text:number>
                <text:p text:style-name="al">dat de Johan Willem Frisolaan wordt gebruikt als voet- en fietspad in de wijk Skoatterwâld;</text:p>
              </text:list-item>
              <text:list-item text:style-override="id1-3-2-2-1-7-7">
                <text:number>-</text:number>
                <text:p text:style-name="al">dat de Johan Willem Frisolaan vanaf begin januari 2018 voor een periode van 9 maanden of langer tot de oplevering van de woningen wordt afgesloten voor al het verkeer tot het kruispunt van fiets/voetpaden halverwege de laan;</text:p>
              </text:list-item>
              <text:list-item text:style-override="id1-3-2-2-1-7-8">
                <text:number>-</text:number>
                <text:p text:style-name="al">dat dit verkeersbesluit binnen de (wettelijk) voorgeschreven periode van 6 weken ter inzage legging kan vallen;</text:p>
              </text:list-item>
              <text:list-item text:style-override="id1-3-2-2-1-7-9">
                <text:number>-</text:number>
                <text:p text:style-name="al">dat bedoelde weg is gelegen binnen de gemeente Heerenveen en bij de gemeente Heerenveen in beheer is;</text:p>
              </text:list-item>
              <text:list-item text:style-override="id1-3-2-2-1-7-10">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de borden C1 volgens RVV 1990 de Johan Willem Frisolaan deels gesloten te verklaren in beide richtingen voor voertuigen, ruiters en geleiders van rij- of trekdieren of vee.<text:span text:style-name="nadrukvet"/>De maatregelen gelden in de periode tussen 1 januari 2018 en 1 oktober 2018 of zoveel eerder of later als noodzakelijk wordt geacht. </text:p>
            <text:p text:style-name="common-al">Heerenveen, 27 december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5662</text:span><text:line-break/><text:date style:data-style-name="dag" text:fixed="true" text:date-value="2017-12-29"/><text:line-break/><text:date style:data-style-name="jaar" text:fixed="true" text:date-value="2017-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662</text:span><text:date style:data-style-name="nicedate" text:fixed="true" text:date-value="2017-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662</text:span><text:date style:data-style-name="nicedate" text:fixed="true" text:date-value="2017-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2-29</meta:user-defined>
    <meta:user-defined meta:name="OVERHEIDop.publicationIssue">75662</meta:user-defined>
    <meta:user-defined meta:name="OVERHEIDop.StcrtID/DC.identifier">stcrt-2017-75662</meta:user-defined>
    <meta:user-defined meta:name="DCTERMS.alternative">Gemeente Heerenveen - Tijdelijke geslotenverklaring deel Johan Willem Frisolaan Heerenveen - Johan Willem Frisolaa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PD 8</meta:user-defined>
    <meta:user-defined meta:name="OVERHEIDop.woonplaats">Heerenveen</meta:user-defined>
    <meta:user-defined meta:name="OVERHEIDop.straatnaam">Willem Frederiklaan</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17.3005863</meta:user-defined>
    <meta:user-defined meta:name="DCTERMS.abstract">Tijdelijke geslotenverklaring deel Johan Willem Frisolaan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913 552248</meta:user-defined>
    <meta:user-defined meta:name="OVERHEIDop.versieInformatie"/>
  </office:meta>
</office:document-meta>
</file>