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text:span><text:span text:style-name="nadrukvet">e verkeersmaatregelen in verband met het Winter Wonder Feest op 3 februari te </text:span><text:span text:style-name="nadrukvet">Katlijk</text:span></text:p>
            <text:p text:style-name="common-al">
            <text:span text:style-name="nadrukvet">Burgemeester en wethouders van Heerenveen;</text:span>
          </text:p>
            <text:p text:style-name="common-al">overwegende, dat het organieren van het winterwonderfeest op 3 februari 2018 van<text:span text:style-name="nadrukvet"/>op de locatie Bisschoplaan ten westen van nummer 1 te Katlijk wordt georganiseerd;</text:p>
            <text:p text:style-name="common-al">dat het noodzakelijk is om de Bisschoplaan in één richting af te sluiten voor verkeer, omdat het bovengenoemde evenement (deels) zal plaatsvinden op deze wegen;</text:p>
            <text:p text:style-name="common-al">dat het noodzakelijk is om een parkeerverbod aan één zijde in te stellen aan de Bisschoplijn, Kerkelaan en Breedsingel te Katlijk</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 tijdelijk in één richting gesloten te verklaren voor voertuigen, ruiters en geleiders van rij- of trekdieren of vee, door plaatsing van borden conform model C02 en C03 van bijlage I van het RVV 1990. </text:p>
            <text:p text:style-name="common-al">
            <text:span text:style-name="nadrukvet">KATLIJK, </text:span>
            <text:span text:style-name="nadrukvet">Bisschoplaan</text:span>
          </text:p>
            <text:p text:style-name="common-al">onder de voorwaarden dat:</text:p>
            <text:p text:style-name="common-al">de gesloten verklaring geldt op 3 februari 2018 vanaf 21:00 uur tot 02:00 uur, of zoveel eerder of later als ter plaatse noodzakelijk wordt geacht. </text:p>
            <text:p text:style-name="common-al">Voor onderstaande wegen tijdelijk een parkeerverbod in te stellen, door plaatsing van borden conform model E01 van bijlage I van het RVV 1990.</text:p>
            <text:p text:style-name="common-al">
            <text:span text:style-name="nadrukvet">KATLIJK,</text:span>
          </text:p>
            <text:list text:style-name="id1-3-2-2-1-20">
              <text:list-item text:style-override="id1-3-2-2-1-20-1">
                <text:number>-</text:number>
                <text:p text:style-name="al">
                <text:span text:style-name="nadrukvet">Breedsingel</text:span>
                <text:span text:style-name="nadrukvet"/>
              </text:p>
              </text:list-item>
              <text:list-item text:style-override="id1-3-2-2-1-20-2">
                <text:number>-</text:number>
                <text:p text:style-name="al">
                <text:span text:style-name="nadrukvet">Bisschoplaan</text:span>
                <text:span text:style-name="nadrukvet"> aan één zijde (aan de zijde van het evenemententerrein) </text:span>
              </text:p>
              </text:list-item>
            </text:list>
            <text:p text:style-name="common-al">onder de voorwaarden dat:</text:p>
            <text:p text:style-name="common-al">de gesloten verklaring geldt op 3 februari 2018 vanaf 21:00 uur tot 02:00 uur, of zoveel eerder of later als ter plaatse noodzakelijk wordt geacht. </text:p>
            <text:p text:style-name="common-al">Heerenveen, 19 december 2017</text:p>
            <text:p text:style-name="common-al">Hoogachtend, </text:p>
            <text:p text:style-name="common-al">Burgemeester en wethouders van Heerenveen,</text:p>
            <text:p text:style-name="common-al">namens dit college</text:p>
            <text:p text:style-name="common-al"/>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4">
              <text:list-item text:style-override="id1-3-2-2-1-34-1">
                <text:number>-</text:number>
                <text:p text:style-name="al">uw naam en adres</text:p>
              </text:list-item>
              <text:list-item text:style-override="id1-3-2-2-1-34-2">
                <text:number>-</text:number>
                <text:p text:style-name="al">datum van het bezwaarschrift</text:p>
              </text:list-item>
              <text:list-item text:style-override="id1-3-2-2-1-34-3">
                <text:number>-</text:number>
                <text:p text:style-name="al">een omschrijving van het besluit waartegen u bezwaar heeft (indien mogelijk een kopie bijvoegen)</text:p>
              </text:list-item>
              <text:list-item text:style-override="id1-3-2-2-1-34-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5038</text:span><text:line-break/><text:date style:data-style-name="dag" text:fixed="true" text:date-value="2017-12-27"/><text:line-break/><text:date style:data-style-name="jaar" text:fixed="true" text:date-value="2017-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75038</text:span><text:date style:data-style-name="nicedate" text:fixed="true" text:date-value="2017-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75038</text:span><text:date style:data-style-name="nicedate" text:fixed="true" text:date-value="2017-12-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12-27</meta:user-defined>
    <meta:user-defined meta:name="OVERHEIDop.publicationIssue">75038</meta:user-defined>
    <meta:user-defined meta:name="OVERHEIDop.StcrtID/DC.identifier">stcrt-2017-75038</meta:user-defined>
    <meta:user-defined meta:name="DCTERMS.alternative">Gemeente Heerenveen - tijdelijk parkeerverbod en veranderen van de weg in eenrichtingsverkeer in verband met het Winterwonderfeest op 3 februari 2018 - Bisschoplaan ten westen van nummer 1 te Katlijk</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55JM 1</meta:user-defined>
    <meta:user-defined meta:name="OVERHEIDop.woonplaats">Katlijk</meta:user-defined>
    <meta:user-defined meta:name="OVERHEIDop.straatnaam">Bisschop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2</meta:user-defined>
    <meta:user-defined meta:name="OVERHEIDop.verkeersbordcode">C3</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6916 550922</meta:user-defined>
    <meta:user-defined meta:name="OVERHEIDop.versieInformatie"/>
  </office:meta>
</office:document-meta>
</file>