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gewijzigde vaststelling Functieverandering Oldebroek 2017 (Beleidsnotitie Functieverandering vrijkomende agrarische bebouwing gemeente Oldebroek 2017; functieverandering naar won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tussenkopcur"/>
            <text:p text:style-name="common-al">Burgemeester en wethouders van de gemeente Oldebroek maken bekend dat de gemeenteraad op 14 december 2017 de ontwerpstructuurvisie Functieverandering Oldebroek 2017 ongewijzigd heeft vastgesteld. De structuurvisie is vastgesteld conform het hierop betrekking hebbende raadsbesluit en de daarbij behorende stukken.</text:p>
            <text:p text:style-name="tussenkopcur">
            <text:span text:style-name="nadrukondlijn">Doel van de structuurvisie</text:span>
          </text:p>
            <text:p text:style-name="common-al">In 2016 is discussie ontstaan over de uitvoeringspraktijk van het VAB-beleid. Het geldende beleidskader is toegesneden op de kleinere agrarische erven, terwijl juist de verwachting is dat grotere bedrijven van recente datum vrij zullen komen en hun functie zullen verliezen. Dit is voor de gemeenteraad van Oldebroek aanleiding geweest om een nieuw beleidskader voor functieverandering naar wonen te wensen. Daarom is nieuw beleid geformuleerd en verwoord in de Beleidsnotitie Functieverandering vrijkomende agrarische bebouwing gemeente Oldebroek 2017; functieverandering naar wonen. </text:p>
            <text:p text:style-name="common-al"/>
            <text:p text:style-name="common-al">De beleidsnotitie maakt onderdeel uit van het gemeentelijk functieveranderingsbeleid vrijkomende agrarische bebouwing. Beleidsnotities in dit kader zijn gebundeld in de Structuurvisie Functieverandering Oldebroek. Onderwerpen betreffende functieverandering in het buitengebied worden in dit document verankerd. De beleidsnotitie Functieverandering vrijkomende agrarische bebouwing gemeente Oldebroek 2017; functieverandering naar wonen is aangemerkt als deel 2 van deze structuurvisie. De structuurvisie wordt partieel herzien door toevoeging van debeleidsnotitie.</text:p>
            <text:p text:style-name="tussenkopcur">
            <text:span text:style-name="nadrukondlijn">Inzagetermijn</text:span>
          </text:p>
            <text:p text:style-name="common-al">De betreffende stukken liggen met ingang van donderdag 28 december 2017 gedurende zes weken tot en met woensdag 7 februari 2018 voor een ieder ter inzage in het gemeentehuis te Oldebroek. De structuurvisie is tevens digitaal te raadplegen op www.ruimtelijkeplannen.nl en www.oldebroek.nl. </text:p>
            <text:p text:style-name="tussenkopcur">
            <text:span text:style-name="nadrukondlijn">Geen bezwaar en beroep</text:span>
          </text:p>
            <text:p text:style-name="common-al">De structuurvisie is geen (voor burgers) bindend juridisch document en derhalve kan tegen het besluit tot vaststelling van de structuurvisie Functieverandering Oldebroek 2017, op grond van artikel 8:5 van de Algemene wet bestuursrecht, geen bezwaar worden gemaakt of beroep worden ingesteld.</text:p>
            <text:p text:style-name="tussenkopcur">
            <text:span text:style-name="nadrukondlijn">Inwerkingtreding</text:span>
          </text:p>
            <text:p text:style-name="common-al">De structuurvisie Functieverandering Oldebroek 2017 treedt in werking met ingang van de dag na bekendmaking.</text:p>
            <text:p text:style-name="common-al"/>
            <text:p text:style-name="last-al">Het college van de gemeente Oldebroek, 27 december 2017.</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74789</text:span><text:line-break/><text:date style:data-style-name="dag" text:fixed="true" text:date-value="2017-12-27"/><text:line-break/><text:date style:data-style-name="jaar" text:fixed="true" text:date-value="2017-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4789</text:span><text:date style:data-style-name="nicedate" text:fixed="true" text:date-value="2017-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74789</text:span><text:date style:data-style-name="nicedate" text:fixed="true" text:date-value="2017-12-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gewijzigde vaststelling Functieverandering Oldebroek 2017 (Beleidsnotitie Functieverandering vrijkomende agrarische bebouwing gemeente Oldebroek 2017; functieverandering naar wonen)</meta:user-defined>
    <meta:user-defined meta:name="OVERHEIDop.doctype">Officiële Publicaties, versie 1.1</meta:user-defined>
    <meta:user-defined meta:name="DCTERMS.W3CDTF/OVERHEIDop.jaargang">2017</meta:user-defined>
    <meta:user-defined meta:name="DCTERMS.W3CDTF/DCTERMS.available">2017-12-27</meta:user-defined>
    <meta:user-defined meta:name="OVERHEIDop.publicationIssue">74789</meta:user-defined>
    <meta:user-defined meta:name="OVERHEIDop.StcrtID/DC.identifier">stcrt-2017-74789</meta:user-defined>
    <meta:user-defined meta:name="OVERHEID.TaxonomieBeleidsagenda/OVERHEID.category">Ruimte en infrastructuur | Organisatie en beleid</meta:user-defined>
    <meta:user-defined meta:name="OVERHEID.Gemeente/DC.spatial">Oldebroek</meta:user-defined>
    <meta:user-defined meta:name="OVERHEIDop.Ruimtelijkplan/OVERHEIDop.bekendmakingBetreffendePlan">NL.IMRO.0269.SV104-VG01</meta:user-defined>
    <meta:user-defined meta:name="OVERHEIDop.referentienummer">SV104</meta:user-defined>
    <meta:user-defined meta:name="DCTERMS.abstract">Publicatie ongewijzigde vaststelling Functieverandering Oldebroek 2017 (Beleidsnotitie functieverandering vrijkomende bebouwing Gemeente Oldebroek 2017; functieverandering naar wonen)  op grond van de Wet ruimtelijke ordening. </meta:user-defined>
    <meta:user-defined meta:name="OVERHEID.Organisatietype/OVERHEID.organisationType">gemeente</meta:user-defined>
    <meta:user-defined meta:name="OVERHEID.Informatietype/DC.type">officiële publicatie</meta:user-defined>
    <dc:language>nl</dc:language>
    <meta:user-defined meta:name="OVERHEID.Gemeente/DC.creator">Oldebroek</meta:user-defined>
    <meta:user-defined meta:name="OVERHEIDop.Ruimtelijkeplannen/DC.type">structuurvisie</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op.versieInformatie"/>
  </office:meta>
</office:document-meta>
</file>