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heersverordening ‘Haskerdijken-Nieuwebrug’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de gemeenteraad op 27 november 2017 de beheersverordening ‘Haskerdijken-Nieuwebrug’ heeft vastgesteld. Deze beheersverordening heeft betrekking op de bebouwde kom van Haskerdijken en Nieuwebrug, inclusief de bebouwing aan de Spitsendijk ten oosten van de A32.</text:p>
            <text:p text:style-name="common-al">
            <text:span text:style-name="nadrukvet">Inhoud beheersverordening</text:span>
          </text:p>
            <text:p text:style-name="common-al">De beheersverordening voorziet in een juridisch-planologische regeling voor het aangegeven gebied. In de beheersverordening wordt het beheer van dat gebied in overeenstemming met het bestaande feitelijke en planologisch toelaatbaar gebruik geregeld. De beheersverordening maakt geen nieuwe ruimtelijke ontwikkelingen mogelijk, die planologisch nog niet eerder waren toegestaan. De beheersverordening vervangt voor het aangegeven gebied het bestemmingsplan ‘Haskerdijken/Nieuwebrug’ met uitzondering van de latere herzieningen van dit bestemmingsplan, het bestemmingsplan “Haskerdijken-Uitbreiding” (vastgesteld op 3 oktober 2012) en het bestemmingsplan “Nieuwebrug-De Lier 6” (vastgesteld op 27 april 2011).</text:p>
            <text:p text:style-name="common-al">
            <text:span text:style-name="nadrukvet">Inzien beheersverordening</text:span>
          </text:p>
            <text:p text:style-name="common-al">De vastgestelde beheersverordening en het raadsbesluit zijn als volgt raadpleegbaar:</text:p>
            <text:list text:style-name="id1-3-2-1-1-6">
              <text:list-item text:style-override="id1-3-2-1-1-6-1">
                <text:number>1.</text:number>
                <text:p text:style-name="al">Op www.ruimtelijkeplannen.nl: op deze website selecteert u het tabblad ‘bestemmingsplannen’, waarna u de mogelijkheid heeft om het plan op te roepen via het invullen van de locatie, naam van het plan of de IMRO-identificatie NL.IMRO.0074.BHVhaskerdnwebrug-VG01;</text:p>
              </text:list-item>
              <text:list-item text:style-override="id1-3-2-1-1-6-2">
                <text:number>2.</text:number>
                <text:p text:style-name="al">In het gemeentehuis van Heerenveen, Crackstraat 2 te Heerenveen.</text:p>
              </text:list-item>
            </text:list>
            <text:p text:style-name="common-al">
            <text:span text:style-name="nadrukvet">Bezwaar/Beroep</text:span>
          </text:p>
            <text:p text:style-name="common-al">Het is niet mogelijk om bezwaar dan wel beroep aan te tekenen tegen het raadsbesluit tot vaststelling van de beheersverordening.</text:p>
            <text:p text:style-name="common-al">
            <text:span text:style-name="nadrukvet">Inwerkingtreding</text:span>
          </text:p>
            <text:p text:style-name="last-al">De beheersverordening treedt in werking op 14 december 2017.</text:p>
            <text:p text:style-name="tekst_bottom"/>
          </text:section>
        </text:section>
        <text:section text:name="zakelijke-mededeling-sluiting_id1-3-2-2" text:style-name="zakelijke-mededeling-sluiting">
          <text:section text:name="gegeven_id1-3-2-2-1" text:style-name="gegeven">
            <text:p text:style-name="dagtekening">
            <text:span text:style-name="plaats">Heerenveen, </text:span>
            <text:span text:style-name="datum">13 december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1807</text:span><text:line-break/><text:date style:data-style-name="dag" text:fixed="true" text:date-value="2017-12-13"/><text:line-break/><text:date style:data-style-name="jaar" text:fixed="true" text:date-value="2017-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1807</text:span><text:date style:data-style-name="nicedate" text:fixed="true" text:date-value="2017-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1807</text:span><text:date style:data-style-name="nicedate" text:fixed="true" text:date-value="2017-12-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heersverordening ‘Haskerdijken-Nieuwebrug’ vastgesteld</meta:user-defined>
    <meta:user-defined meta:name="OVERHEIDop.doctype">Officiële Publicaties, versie 1.1</meta:user-defined>
    <meta:user-defined meta:name="DCTERMS.W3CDTF/OVERHEIDop.jaargang">2017</meta:user-defined>
    <meta:user-defined meta:name="DCTERMS.W3CDTF/DCTERMS.available">2017-12-13</meta:user-defined>
    <meta:user-defined meta:name="OVERHEIDop.publicationIssue">71807</meta:user-defined>
    <meta:user-defined meta:name="OVERHEIDop.StcrtID/DC.identifier">stcrt-2017-71807</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HVhaskerdnwebrug-VG01</meta:user-defined>
    <meta:user-defined meta:name="OVERHEIDop.referentienummer">BHV Haskerdijken-Nieuwebrug</meta:user-defined>
    <meta:user-defined meta:name="DCTERMS.abstract">vastgestelde beheersverordening voor bebouwde kom van Haskerdijken en Nieuweburg</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op.Ruimtelijkeplannen/DC.type">beheersverordening</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