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mt.7.4mm_page.keep-with-next_ifm" style:family="paragraph" style:name="ifm_p_font.bold_mt.7.4mm_page.keep-with-next_ifm" style:parent-style-name="Basis">
      <style:paragraph-properties fo:margin-top="7.4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65967</text:p>
          </table:table-cell>
        </table:table-row>
        <table:table-row table:style-name="staatscourant.koprow1">
          <table:covered-table-cell/>
          <table:covered-table-cell/>
          <table:table-cell office:value-type="string" table:style-name="staatscourant.publicatiedatumcel">
            <text:p>15 november</text:p>
          </table:table-cell>
        </table:table-row>
        <table:table-row>
          <table:covered-table-cell/>
          <table:covered-table-cell/>
          <table:table-cell office:value-type="string" table:style-name="staatscourant.publicatiedatumcel">
            <text:p>2017</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Mededeling inzake het besluit op de aanvraag van Liander N.V. voor ontheffing van de artikelen 4.1.4.6, 6.3.1 en de artikelen van paragraaf 5 van de Netcode Elektriciteit, Autoriteit Consument en Markt</text:h>
      <text:h text:style-name="ifm_p_font.bold_mt.7.4mm_page.keep-with-next_ifm" text:outline-level="4">Zaaknummer: 16.1223.53</text:h>
      <text:p text:style-name="ifm_p_mt.4.23mm_indent.-7mm_mleft.7mm_ifm">1.<text:tab/>In artikel 4.1.4.6 van de Nce, is de verplichting neergelegd voor een hoogspanningsnet met een spanningsniveau van 110 kV en 150 kV, inclusief de hiermee verbonden transformatoren naar netten met een spanningsniveau lager dan 110 kV, een enkelvoudige storingsreserve te hanteren. In artikel 6.3.1. van de Nce wordt bepaald dat de netbeheerder aan aangeslotenen op zijn net bij wie de transportdienst ten gevolge van een storing wordt onderbroken, een compensatievergoeding betaalt. De artikelen in paragraaf 5 van de Nce bepalen de procedure voorgeschreven ten behoeve van de bedrijfsvoering bij het toepassen van congestiemanagement. Van de toepassing van een artikel uit de Netcode Elektriciteit kan op grond van artikel 37a van de Elektriciteitswet 1998 bij de Autoriteit Consument en Markt (hierna: ACM) ontheffing worden aangevraagd.</text:p>
      <text:p text:style-name="ifm_p_indent.-7mm_mleft.7mm_ifm">2.<text:tab/>Op 21 maart 2017<text:note text:id="n1" text:note-class="footnote"><text:note-citation text:label="1 ">1</text:note-citation><text:note-body><text:p text:style-name="ifm_p_font.normal_size.6.93pt_mt..5mm_indent.-0.1161in_mleft.0.1161in_ifm">Brief van 17 maart 2017, Kenmerk: ACM/DE/2017/100726.</text:p></text:note-body></text:note> heeft ACM van Liander N.V. een aanvraag ontvangen voor een ontheffing van de toepassing van de artikelen 4.1.4.6, 6.3.1. en de artikelen van paragraaf 5 van de Netcode Elektriciteit op grond van artikel 37a van de Elektriciteitswet 1998. De ACM verleent gedeeltelijk ontheffing van voormelde artikelen van de Netcode Elektriciteit.</text:p>
      <text:p text:style-name="ifm_p_indent.-7mm_mleft.7mm_ifm">3.<text:tab/>Als onderdeel van de uniforme openbare voorbereidingsprocedure, zoals bedoeld in afdeling 3.4 van de Algemene wet bestuursrecht, heeft de ACM op 19 juni 2017 het ontwerpbesluit en de daarop betrekking hebbende stukken ter inzage gelegd. De ACM heeft hiervan kennis gegeven in de Staatscourant van 19 juni 2017. De uniforme openbare voorbereidingsprocedure kent geen bezwaarfase.</text:p>
      <text:p text:style-name="ifm_p_indent.-7mm_mleft.7mm_ifm">4.<text:tab/>De ACM heeft op 2 november 2017 een besluit genomen. Tegen dit besluit kan degene wiens belang daarbij rechtstreeks is betrokken, binnen zes weken na de dag van bekendmaking van het besluit, beroep instellen bij het College van Beroep voor het bedrijfsleven, Postbus 20021, 2500 EA ’s-Gravenhage.</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7 nr. 65967</text:span><text:tab/>15 november 2017</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7 nr. 65967</text:span><text:tab/>15 november 2017</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Mededeling inzake het besluit op de aanvraag van Liander N.V. voor ontheffing van de artikelen 4.1.4.6, 6.3.1 en de artikelen van paragraaf 5 van de Netcode Elektriciteit, Autoriteit Consument en Markt</dc:title>
    <meta:user-defined meta:name="OVERHEID.ZelfstandigBestuursorgaan/DC.creator">Autoriteit Consument en Markt</meta:user-defined>
    <meta:user-defined meta:name="OVERHEIDop.versieInformatie"/>
    <meta:user-defined meta:name="OVERHEIDop.Staatscourant/DC.type">Overig</meta:user-defined>
    <meta:user-defined meta:name="OVERHEIDop.StcrtID/DCTERMS.isReplacedBy"/>
    <meta:user-defined meta:name="OVERHEIDop.StcrtID/DCTERMS.requires"/>
    <meta:user-defined meta:name="OVERHEIDop.pagina"/>
    <meta:user-defined meta:name="OVERHEIDop.StcrtID/DC.identifier">stcrt-2017-65967</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 en Koninkrijksrelaties</meta:user-defined>
    <dc:language>nl</dc:language>
    <meta:user-defined meta:name="OVERHEIDop.publicationIssue">65967</meta:user-defined>
    <meta:user-defined meta:name="OVERHEIDop.publicationName">Staatscourant</meta:user-defined>
    <meta:user-defined meta:name="OVERHEID.Organisatietype/OVERHEID.organisationType">zelfstandig bestuursorgaan</meta:user-defined>
    <meta:user-defined meta:name="DCTERMS.W3CDTF/OVERHEIDop.jaargang">2017</meta:user-defined>
    <meta:user-defined meta:name="OVERHEIDop.doctype">Officiële Publicaties, versie 1.1</meta:user-defined>
    <meta:user-defined meta:name="OVERHEID.Informatietype/DC.type">officiële publicatie</meta:user-defined>
    <meta:user-defined meta:name="OVERHEID.TaxonomieBeleidsagenda/OVERHEID.category">Economie | Markttoezicht</meta:user-defined>
    <meta:user-defined meta:name="DC.title">Mededeling inzake het besluit op de aanvraag van Liander N.V. voor ontheffing van de artikelen 4.1.4.6, 6.3.1 en de artikelen van paragraaf 5 van de Netcode Elektriciteit, Autoriteit Consument en Markt</meta:user-defined>
    <meta:user-defined meta:name="DCTERMS.W3CDTF/DCTERMS.available">2017-11-15</meta:user-defined>
  </office:meta>
</office:document-meta>
</file>