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kerstmarkt op 9 december 2017<text:span text:style-name="nadrukvet"/>op de locatie Schoterlandseweg te Oudeschoot wordt georganiseerd;</text:p>
            <text:p text:style-name="common-al">dat het noodzakelijk is om de Schoterlandseweg (vanaf de Marktweg tot aan de fietstunnel ter hoogte van de van Leeuwenhoekweg/Schotanuslaan) te Oudeschoot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OUDESCHOOT</text:span>
            <text:span text:style-name="nadrukvet">,</text:span> Schoterlandseweg (vanaf de Marktweg tot aan de fietstunnel ter hoogte van de van Leeuwenhoekweg/Schotanuslaan) </text:p>
            <text:p text:style-name="common-al">onder de voorwaarden dat:</text:p>
            <text:p text:style-name="common-al">de gesloten verklaring geldt op 9 december 2017 van 09:00 uur tot en met 22:00, of zoveel eerder of later als noodzakelijk wordt geacht. </text:p>
            <text:p text:style-name="common-al">Heerenveen, 10 oktober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span text:style-name="nadrukve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0132</text:span><text:line-break/><text:date style:data-style-name="dag" text:fixed="true" text:date-value="2017-10-18"/><text:line-break/><text:date style:data-style-name="jaar" text:fixed="true" text:date-value="2017-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0132</text:span><text:date style:data-style-name="nicedate" text:fixed="true" text:date-value="2017-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0132</text:span><text:date style:data-style-name="nicedate" text:fixed="true" text:date-value="2017-10-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10-18</meta:user-defined>
    <meta:user-defined meta:name="OVERHEIDop.publicationIssue">60132</meta:user-defined>
    <meta:user-defined meta:name="OVERHEIDop.StcrtID/DC.identifier">stcrt-2017-60132</meta:user-defined>
    <meta:user-defined meta:name="DCTERMS.alternative">Gemeente Heerenveen - tijdelijk gesloten verklaring in verband met kerstmarkt op 9 december 2017 - Schoterlandseweg Oudeschoot</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Economie | Organisatie en beleid</meta:user-defined>
    <meta:user-defined meta:name="OVERHEID.PostcodeHuisnummer/OVERHEIDop.postcodeHuisnummer">8451</meta:user-defined>
    <meta:user-defined meta:name="OVERHEIDop.woonplaats">Oudeschoot</meta:user-defined>
    <meta:user-defined meta:name="OVERHEIDop.straatnaam">Schoterlandse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3903 549811</meta:user-defined>
    <meta:user-defined meta:name="OVERHEIDop.versieInformatie"/>
  </office:meta>
</office:document-meta>
</file>