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de intocht van sinterklaas op 25 november 2017 van &lt;DATUM&gt;<text:span text:style-name="nadrukvet"/>op de locatie door Oudeschoot  wordt georganiseerd;</text:p>
            <text:p text:style-name="common-al">dat het noodzakelijk is om de route van de intocht vanaf de Tjongerbrug tot aan de van Leeuwenhoekweg te Oudeschoot, de weg op een aantal punten af te sluiten voor verkeer omdat het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door </text:span>
            <text:span text:style-name="nadrukvet">Oudeschoot</text:span>
            <text:span text:style-name="nadrukvet">,</text:span> in de route vanaf de Tjongerbrug tot aan het MFA Skoatterhûs aan de van Leeuwenhoekweg, worden op de volgende locaties hekken geplaatst voor afsluiting van de weg:</text:p>
            <text:list text:style-name="id1-3-2-2-1-15">
              <text:list-item text:style-override="id1-3-2-2-1-15-1">
                <text:number>1.</text:number>
                <text:p text:style-name="al">Wolvegasterweg ter hoogte van de Tjongerbrug;</text:p>
              </text:list-item>
              <text:list-item text:style-override="id1-3-2-2-1-15-2">
                <text:number>2.</text:number>
                <text:p text:style-name="al">hoek Meander/Wolvegasterweg/Schoterschansweg;</text:p>
              </text:list-item>
              <text:list-item text:style-override="id1-3-2-2-1-15-3">
                <text:number>3.</text:number>
                <text:p text:style-name="al">hoek Schoterlandseweg/van Leeuwenhoekweg; </text:p>
              </text:list-item>
              <text:list-item text:style-override="id1-3-2-2-1-15-4">
                <text:number>4.</text:number>
                <text:p text:style-name="al">hoek van Leeuwenhoekweg/Edisonlaan;</text:p>
              </text:list-item>
              <text:list-item text:style-override="id1-3-2-2-1-15-5">
                <text:number>5.</text:number>
                <text:p text:style-name="al">hoek Marktweg Schoterlandseweg.</text:p>
              </text:list-item>
            </text:list>
            <text:p text:style-name="common-al">onder de voorwaarden dat:</text:p>
            <text:p text:style-name="common-al">de gesloten verklaring geldt van 25 november 2017 vanaf 13.00 uur tot en met 25 november 2017 tot 15.00 uur of zoveel eerder of later dan ter plaatse noodzakelijk wordt geacht.</text:p>
            <text:p text:style-name="common-al">Heerenveen, 16 oktober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8">
              <text:list-item text:style-override="id1-3-2-2-1-28-1">
                <text:number>-</text:number>
                <text:p text:style-name="al">uw naam en adres</text:p>
              </text:list-item>
              <text:list-item text:style-override="id1-3-2-2-1-28-2">
                <text:number>-</text:number>
                <text:p text:style-name="al">datum van het bezwaarschrift</text:p>
              </text:list-item>
              <text:list-item text:style-override="id1-3-2-2-1-28-3">
                <text:number>-</text:number>
                <text:p text:style-name="al">een omschrijving van het besluit waartegen u bezwaar heeft (indien mogelijk een kopie bijvoegen)</text:p>
              </text:list-item>
              <text:list-item text:style-override="id1-3-2-2-1-2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0124</text:span><text:line-break/><text:date style:data-style-name="dag" text:fixed="true" text:date-value="2017-10-18"/><text:line-break/><text:date style:data-style-name="jaar" text:fixed="true" text:date-value="2017-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0124</text:span><text:date style:data-style-name="nicedate" text:fixed="true" text:date-value="2017-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0124</text:span><text:date style:data-style-name="nicedate" text:fixed="true" text:date-value="2017-10-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10-18</meta:user-defined>
    <meta:user-defined meta:name="OVERHEIDop.publicationIssue">60124</meta:user-defined>
    <meta:user-defined meta:name="OVERHEIDop.StcrtID/DC.identifier">stcrt-2017-60124</meta:user-defined>
    <meta:user-defined meta:name="DCTERMS.alternative">Gemeente Heerenveen - tijdelijk gesloten verklaring in verband met de intocht van Sinterklaas - wegen op de route Wolvegasterweg, ter hoogte van de Tjonger) tot en met A van Leeuwenhoekweg te Oudeschoot</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51CL 11</meta:user-defined>
    <meta:user-defined meta:name="OVERHEIDop.woonplaats">Oudeschoot</meta:user-defined>
    <meta:user-defined meta:name="OVERHEIDop.straatnaam">Wolvegaster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Route intocht Sinterklaas Oudeschoot|exb-2017-46608</meta:user-defined>
    <meta:user-defined meta:name="OVERHEID.EPSG28992/DC.spatial">193315 549661</meta:user-defined>
    <meta:user-defined meta:name="OVERHEIDop.versieInformatie"/>
  </office:meta>
</office:document-meta>
</file>