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1-3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flaeijelfeest op 28 september tot en met 1 oktober 2017 van 28 tot en met 1 oktober 2017<text:span text:style-name="nadrukvet"/>op de locatie Buitenweg 16A te Nieuwehorne  wordt georganiseerd;</text:p>
            <text:p text:style-name="common-al">dat het noodzakelijk is om op 30 september 2017 van 06.00 tot 16.00 uur, of zoveel eerder of later dan ter plaatse noodzakelijk wordt geacht, de Buitenweg tussen Elzen en Buitenweg 4 te Nieuwehorne af te sluiten voor verkeer, omdat  het bovengenoemde evenement (deels) zal plaatsvinden op deze wegen;</text:p>
            <text:p text:style-name="common-al">dat het noodzakelijk is op zaterdag 30 september 2017 van 06.00 tot 16.00 uur, of zoveel eerder of later dan ter plaatse noodzakelijk wordt geacht, een parkeerverbod in te stellen op Buitenweg tussen de Pastorielaan en de Elzen te Nieuwehorne, op Buitenweg tussen nummer 4 en de Houtwallen te Nieuwehorne, Houtlaan tussen Schoterlandseweg en W A Nijenhuisweg te Katlijk;</text:p>
            <text:p text:style-name="common-al">dat het noodzakelijk is vanaf zaterdag 23 september 2017 06.00 uur tot 4 oktober 2017 18.00 uur, of zoveel eerder of later dan ter plaatse noodzakelijk wordt geacht een stopverbod en een parkeerverbod in te stellen op Buitenweg vanaf nummer 6 tot en met 16 te Nieuwehorne, Buitenweg vanaf nummer 16 tot de Elzen te Nieuwehorne</text:p>
            <text:p text:style-name="common-al">dat het noodzakelijk is om vanaf zaterdag 23 september 2017 06.00 uur tot 4 oktober 18.00 uur, het zandpad naast Schoterlandseweg nummer 10 te Nieuwehorne, af te sluiten voor alle gemotoriseerd verkeer;</text:p>
            <text:p text:style-name="common-al">dat het verbod voor het zandpad naast Schoterlandseweg nummer 10 te Nieuwehorne niet geldt voor de boerenoptocht op 30 september 2017; </text:p>
            <text:p text:style-name="common-al">dat ter waarborging van de veiligheid van de bezoekers van het evenement is het noodzakelijk om deze wegen af te sluiten voor verkeer en tijdelijke stop- en parkeerverboden in te stellen;</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nderstaande wegen 30 september 2017 van 06.00 tot 16.00 uur, of zoveel eerder of later dan ter plaatse noodzakelijk wordt geacht tijdelijk gesloten te verklaren voor voertuigen, ruiters en geleiders van rij- of trekdieren of vee, door plaatsing van borden conform model C1 van bijlage I van het RVV 1990. </text:p>
            <text:p text:style-name="common-al">
            <text:span text:style-name="nadrukvet">Buitenweg tussen Elzen en Buitenweg 4 te </text:span>
            <text:span text:style-name="nadrukvet">Nieuwehorne</text:span>
            <text:span text:style-name="nadrukvet">,</text:span>
          </text:p>
            <text:p text:style-name="common-al">op onderstaande wegen op zaterdag 30 september 2017 van 06.00 tot 16.00 uur, of zoveel eerder of later dan ter plaatse noodzakelijk wordt geacht, een parkeerverbod in te stellen, door plaatsing van borden conform model E1 van bijlage I van het RVV 1990</text:p>
            <text:p text:style-name="common-al">
            <text:span text:style-name="nadrukvet">Buitenweg tussen de </text:span>
            <text:span text:style-name="nadrukvet">Pastorielaan</text:span>
            <text:span text:style-name="nadrukvet"> en de Elzen te </text:span>
            <text:span text:style-name="nadrukvet">Nieuwehorne</text:span>
            <text:span text:style-name="nadrukvet">,</text:span>
          </text:p>
            <text:p text:style-name="common-al">
            <text:span text:style-name="nadrukvet">Buitenweg tussen nummer 4 en de Houtwallen te </text:span>
            <text:span text:style-name="nadrukvet">Nieuwehorne</text:span>
            <text:span text:style-name="nadrukvet">,</text:span>
          </text:p>
            <text:p text:style-name="common-al">
            <text:span text:style-name="nadrukvet">Houtlaan</text:span>
            <text:span text:style-name="nadrukvet"> tussen </text:span>
            <text:span text:style-name="nadrukvet">Schoterlandseweg</text:span>
            <text:span text:style-name="nadrukvet"> en W A </text:span>
            <text:span text:style-name="nadrukvet">Nijenhuisweg</text:span>
            <text:span text:style-name="nadrukvet"> te </text:span>
            <text:span text:style-name="nadrukvet">Katlijk</text:span>
            <text:span text:style-name="nadrukvet">,</text:span>
          </text:p>
            <text:p text:style-name="common-al">op onderstaande wegen vanaf zaterdag 23 september 2017 06.00 uur tot 4 oktober 2017 18.00 uur, een stopverbod en parkeerverbod in te stellen, door plaatsing van borden conform model E2 en E3 van bijlage I van het RVV 1990</text:p>
            <text:p text:style-name="common-al">
            <text:span text:style-name="nadrukvet">Buitenweg vanaf nummer 6 tot en met 16 te </text:span>
            <text:span text:style-name="nadrukvet">Nieuwehorne</text:span>
            <text:span text:style-name="nadrukvet">, </text:span>
          </text:p>
            <text:p text:style-name="common-al">
            <text:span text:style-name="nadrukvet">Buitenweg vanaf nummer 16 tot de Elzen te </text:span>
            <text:span text:style-name="nadrukvet">Nieuwehorne</text:span>
          </text:p>
            <text:p text:style-name="common-al">onderstaande weg af te sluiten voor alle gemotoriseerd verkeer vanaf zaterdag 23 september 2017 06.00 uur tot 4 oktober 18.00 uur, door plaatsing van borden conform model C1 van bijlage I van het RVV 1990</text:p>
            <text:p text:style-name="common-al">
            <text:span text:style-name="nadrukvet">zandpad naast </text:span>
            <text:span text:style-name="nadrukvet">Schoterlandseweg</text:span>
            <text:span text:style-name="nadrukvet"> nummer 10 te </text:span>
            <text:span text:style-name="nadrukvet">Nieuwehorne</text:span>
            <text:span text:style-name="nadrukvet">,</text:span>
          </text:p>
            <text:p text:style-name="common-al">dat op zaterdag 30 september 2017 een ontheffing van dit verbod geldt voor alleen de boerenoptocht</text:p>
            <text:p text:style-name="common-al">Heerenveen, 7 september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9">
              <text:list-item text:style-override="id1-3-2-2-1-39-1">
                <text:number>-</text:number>
                <text:p text:style-name="al">uw naam en adres</text:p>
              </text:list-item>
              <text:list-item text:style-override="id1-3-2-2-1-39-2">
                <text:number>-</text:number>
                <text:p text:style-name="al">datum van het bezwaarschrift</text:p>
              </text:list-item>
              <text:list-item text:style-override="id1-3-2-2-1-39-3">
                <text:number>-</text:number>
                <text:p text:style-name="al">een omschrijving van het besluit waartegen u bezwaar heeft (indien mogelijk een kopie bijvoegen)</text:p>
              </text:list-item>
              <text:list-item text:style-override="id1-3-2-2-1-3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4876</text:span><text:line-break/><text:date style:data-style-name="dag" text:fixed="true" text:date-value="2017-09-26"/><text:line-break/><text:date style:data-style-name="jaar" text:fixed="true" text:date-value="2017-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4876</text:span><text:date style:data-style-name="nicedate" text:fixed="true" text:date-value="2017-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4876</text:span><text:date style:data-style-name="nicedate" text:fixed="true" text:date-value="2017-09-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9-26</meta:user-defined>
    <meta:user-defined meta:name="OVERHEIDop.publicationIssue">54876</meta:user-defined>
    <meta:user-defined meta:name="OVERHEIDop.StcrtID/DC.identifier">stcrt-2017-54876</meta:user-defined>
    <meta:user-defined meta:name="DCTERMS.alternative">Gemeente Heerenveen - tijdelijke verkeersmaatregelen (parkeerverbod, stopverbod en/of tijdelijke afsluiting) in verband met de Flaeijelfeesten van 27 september tm 1 oktober 2017  - Buitenweg 16A te Nieuwehorn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14LV 16a</meta:user-defined>
    <meta:user-defined meta:name="OVERHEIDop.woonplaats">Nieuwehorne</meta:user-defined>
    <meta:user-defined meta:name="OVERHEIDop.straatnaam">Buiten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op.verkeersbordcode">E1</meta:user-defined>
    <meta:user-defined meta:name="OVERHEIDop.verkeersbordcode">E2</meta:user-defined>
    <meta:user-defined meta:name="OVERHEIDop.verkeersbordcode">E3</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9615 551275</meta:user-defined>
    <meta:user-defined meta:name="OVERHEIDop.versieInformatie"/>
  </office:meta>
</office:document-meta>
</file>