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text:list-style style:name="id1-3-2-2-1-29-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p>
            <text:p text:style-name="common-al">
            <text:span text:style-name="nadrukvet">Burgemeester en wethouders van Heerenveen;</text:span>
          </text:p>
            <text:p text:style-name="common-al">overwegende, dat de knypster merke van 6 tot en met 10 oktober 2017 op de locatie Tramweg, Meyerweg en Ds Veenweg te De Knipe wordt georganiseerd;</text:p>
            <text:p text:style-name="common-al">dat het noodzakelijk is om enkele wegen af te sluiten voor verkeer, omdat  het bovengenoemde evenement (deels) zal plaatsvinden op deze wegen;</text:p>
            <text:p text:style-name="common-al">dat ter waarborging van de veiligheid van de bezoekers van het evenement is het noodzakelijk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text:span>
            <text:span text:style-name="nadrukvet"> :</text:span>
          </text:p>
            <text:p text:style-name="common-al">-op zaterdag 7 oktober 2017 vanaf 13.00 uur tot en met 16.30 uur en van 18.00 uur tot 22.00 uur onderstaande wegen in verband met de allegorische optocht tijdelijk gesloten te verklaren voor voertuigen, ruiters en geleiders van rij- of trekdieren of vee, door plaatsing van borden conform model C1 van bijlage I van het RVV 1990: </text:p>
            <text:p text:style-name="common-al">
            <text:span text:style-name="nadrukvet">Lange </text:span>
            <text:span text:style-name="nadrukvet">Ein</text:span>
            <text:span text:style-name="nadrukvet">, </text:span>
            <text:span text:style-name="nadrukvet">Ds</text:span>
            <text:span text:style-name="nadrukvet"/>
            <text:span text:style-name="nadrukvet">Veenweg</text:span>
            <text:span text:style-name="nadrukvet">, </text:span>
            <text:span text:style-name="nadrukvet">Meyerweg</text:span>
            <text:span text:style-name="nadrukvet">, Het Meer, </text:span>
            <text:span text:style-name="nadrukvet">Zestienroeden</text:span>
            <text:span text:style-name="nadrukvet">, ’t </text:span>
            <text:span text:style-name="nadrukvet">Slûske</text:span>
            <text:span text:style-name="nadrukvet">, Tramweg </text:span>
            <text:span text:style-name="nadrukvet">te De Knipe </text:span>
          </text:p>
            <text:p text:style-name="common-al">-van maandag 3 oktober 2017 vanaf 07.30 uur tot en met 10 oktober 2017 18.00 uur onderstaande weg in verband met de kermis tijdelijk gesloten te verklaren voor voertuigen, ruiters en geleiders van rij- of trekdieren of vee, door plaatsing van borden conform model C1 van bijlage I van het RVV 1990: </text:p>
            <text:p text:style-name="common-al">
            <text:span text:style-name="nadrukvet">Tramweg te de Knipe</text:span>
          </text:p>
            <text:p text:style-name="common-al">-zondag 8 oktober 2017 vanaf 09.00 uur tot en met 19.00 uur onderstaande weg in verband met de autocross tijdelijk gesloten te verklaren voor voertuigen, ruiters en geleiders van rij- of trekdieren of vee, door plaatsing van borden conform model C1 van bijlage I van het RVV 1990: </text:p>
            <text:p text:style-name="common-al">
            <text:span text:style-name="nadrukvet">Ds</text:span>
            <text:span text:style-name="nadrukvet"/>
            <text:span text:style-name="nadrukvet">Veenweg</text:span>
            <text:span text:style-name="nadrukvet"> (zuidzijde)</text:span>
            <text:span text:style-name="nadrukvet"> te de Knipe</text:span>
          </text:p>
            <text:p text:style-name="common-al">Heerenveen, 21 september 2017</text:p>
            <text:p text:style-name="common-al">Hoogachtend, </text:p>
            <text:p text:style-name="common-al">Burgemeester en wethouders van Heerenveen,</text:p>
            <text:p text:style-name="common-al">namens dit college</text:p>
            <text:p text:style-name="common-al">	 Afdelingshoofd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9">
              <text:list-item text:style-override="id1-3-2-2-1-29-1">
                <text:number>-</text:number>
                <text:p text:style-name="al">uw naam en adres</text:p>
              </text:list-item>
              <text:list-item text:style-override="id1-3-2-2-1-29-2">
                <text:number>-</text:number>
                <text:p text:style-name="al">datum van het bezwaarschrift</text:p>
              </text:list-item>
              <text:list-item text:style-override="id1-3-2-2-1-29-3">
                <text:number>-</text:number>
                <text:p text:style-name="al">een omschrijving van het besluit waartegen u bezwaar heeft (indien mogelijk een kopie bijvoegen)</text:p>
              </text:list-item>
              <text:list-item text:style-override="id1-3-2-2-1-29-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4573</text:span><text:line-break/><text:date style:data-style-name="dag" text:fixed="true" text:date-value="2017-09-25"/><text:line-break/><text:date style:data-style-name="jaar" text:fixed="true" text:date-value="2017-09-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54573</text:span><text:date style:data-style-name="nicedate" text:fixed="true" text:date-value="2017-09-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54573</text:span><text:date style:data-style-name="nicedate" text:fixed="true" text:date-value="2017-09-2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09-25</meta:user-defined>
    <meta:user-defined meta:name="OVERHEIDop.publicationIssue">54573</meta:user-defined>
    <meta:user-defined meta:name="OVERHEIDop.StcrtID/DC.identifier">stcrt-2017-54573</meta:user-defined>
    <meta:user-defined meta:name="DCTERMS.alternative">Gemeente Heerenveen - tijdelijk gesloten verklaring in verband met de Knypster Merke van 6 tot en met 10 oktober 2017 - Tramweg, Meyerweg en Ds Veenweg te De Knipe </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Cultuur en recreatie | Organisatie en beleid</meta:user-defined>
    <meta:user-defined meta:name="OVERHEID.PostcodeHuisnummer/OVERHEIDop.postcodeHuisnummer">8456HC 56</meta:user-defined>
    <meta:user-defined meta:name="OVERHEIDop.woonplaats">De Knipe</meta:user-defined>
    <meta:user-defined meta:name="OVERHEIDop.straatnaam">Tramweg</meta:user-defined>
    <meta:user-defined meta:name="OVERHEID.PostcodeHuisnummer/OVERHEIDop.postcodeHuisnummer">8456GA 1</meta:user-defined>
    <meta:user-defined meta:name="OVERHEIDop.straatnaam">Meyerweg</meta:user-defined>
    <meta:user-defined meta:name="OVERHEID.PostcodeHuisnummer/OVERHEIDop.postcodeHuisnummer">8456</meta:user-defined>
    <meta:user-defined meta:name="OVERHEIDop.straatnaam">Ds. Veenweg</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4461 553736</meta:user-defined>
    <meta:user-defined meta:name="OVERHEID.EPSG28992/DC.spatial">193473 553630</meta:user-defined>
    <meta:user-defined meta:name="OVERHEID.EPSG28992/DC.spatial">195745 553408</meta:user-defined>
    <meta:user-defined meta:name="OVERHEIDop.versieInformatie"/>
  </office:meta>
</office:document-meta>
</file>