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3895</text:span>
          </text:p>
            <text:p text:style-name="common-al">Onderwerp: Asfalteringswerkzaamheden Roede en Trekschuit  Heerenveen</text:p>
            <text:p text:style-name="common-al">
            <text:span text:style-name="nadrukvet">Burgemeester en wethouders van Heerenveen;</text:span>
          </text:p>
            <text:p text:style-name="common-al">overwegende, </text:p>
            <text:p text:style-name="common-al">dat het om onderhoudstechnische redenen noodzakelijk wordt geacht dat de Trekschuit en een gedeelte van de Roede opnieuw worden geasfalteerd;</text:p>
            <text:p text:style-name="common-al">dat de bestratingsmaterialen van de aanliggende tegelpaden van de Trekschuit en een gedeelte van de Roede worden vervangen door nieuwe materialen;</text:p>
            <text:p text:style-name="common-al">dat de bovengenoemde wegen hoofdzakelijk worden gebruikt als woonstraten in de wijk Nijehaske;</text:p>
            <text:p text:style-name="common-al">dat de wegvakken op de Trekschuit en een gedeelte van de Roede gefaseerd wordt afgesloten voor het verkeer;</text:p>
            <text:p text:style-name="common-al">dat de asfalteringswerkzaamheden in de periode tussen 2 oktober en 30 november 2017 in 2 fasen zal plaatsvinden;</text:p>
            <text:list text:style-name="id1-3-2-2-1-10">
              <text:list-item text:style-override="id1-3-2-2-1-10-1">
                <text:number>•</text:number>
                <text:p text:style-name="al">Fase 1: Asfaltering Trekschuit huisnr. 11 tot en met huisnr. 33 van 2 oktober t/m 27 oktober 2017; </text:p>
              </text:list-item>
              <text:list-item text:style-override="id1-3-2-2-1-10-2">
                <text:number>•</text:number>
                <text:p text:style-name="al">Fase 2: Asfaltering Trekschuit huisnr. 1 tot en met 11 en de Roede van huisnr. 2 tot en met huisnr. 30  van 30 oktober t/m 30 november 2017;</text:p>
              </text:list-item>
            </text:list>
            <text:p text:style-name="common-al">dat dit binnen de (wettelijk) voorgeschreven periode van 6 weken ter inzage legging kan vallen;</text:p>
            <text:p text:style-name="common-al">dat de bewoners en eventuele bedrijven door middel van een nieuwsbrief op de hoogte worden gesteld van de komende werkzaamheden en de daarmee gepaard gaande (mogelijke) overlast;</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Trekschuit en een gedeelte van de Roede gefaseerd (deels) gesloten te verklaren in beide richtingen voor voertuigen, ruiters en geleiders van rij- of trekdieren of vee.<text:span text:style-name="nadrukvet"/></text:p>
            <text:p text:style-name="common-al">De maatregelen gelden in de periode in de periode tussen 2 oktober en 30 november 2017 of zoveel eerder of later als noodzakelijk wordt geacht. </text:p>
            <text:p text:style-name="common-al">Heerenveen, 14 september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373</text:span><text:line-break/><text:date style:data-style-name="dag" text:fixed="true" text:date-value="2017-09-19"/><text:line-break/><text:date style:data-style-name="jaar" text:fixed="true" text:date-value="2017-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3373</text:span><text:date style:data-style-name="nicedate" text:fixed="true" text:date-value="2017-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3373</text:span><text:date style:data-style-name="nicedate" text:fixed="true" text:date-value="2017-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9-19</meta:user-defined>
    <meta:user-defined meta:name="OVERHEIDop.publicationIssue">53373</meta:user-defined>
    <meta:user-defined meta:name="OVERHEIDop.StcrtID/DC.identifier">stcrt-2017-53373</meta:user-defined>
    <meta:user-defined meta:name="DCTERMS.alternative">Gemeente Heerenveen - Asfalteringswerkzaamheden Roede en Trekschuit Heerenveen -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7CJ</meta:user-defined>
    <meta:user-defined meta:name="OVERHEIDop.woonplaats">Heerenveen</meta:user-defined>
    <meta:user-defined meta:name="OVERHEIDop.straatnaam">Trekschuit</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7.3003895</meta:user-defined>
    <meta:user-defined meta:name="DCTERMS.abstract">Asfalteringswerkzaamheden Roede en Trekschuit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9711 552981</meta:user-defined>
    <meta:user-defined meta:name="OVERHEIDop.versieInformatie"/>
  </office:meta>
</office:document-meta>
</file>