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plaatjeMarialaanPaladijngehppaug2017i75b64524-2583-423f-a123-2713ec1b0c9e.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2">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Marialaan (parallelweg); gehandicaptenparkeerplaats   </text:p>
          </table:table-cell>
          <table:table-cell office:value-type="string" table:style-name="staatscourantkop.B.cell">
            <text:section text:name="plaatje_id1-3-1-1" text:style-name="plaatje">
              <text:p text:style-name="illustratie_id1-3-1-1-1"><draw:frame draw:style-name="illustratie_id1-3-1-1-1" text:anchor-type="paragraph" svg:width="40mm" svg:height="14.6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Kenmerk: 17.0007977</text:p>
            <text:p text:style-name="context_bottom"/>
          </text:section>
          <text:p text:style-name="aanhef_wie">BURGEMEESTER EN WETHOUDERS VAN NIJMEGEN;</text:p>
          <text:section text:name="considerans_id1-3-2-1-3" text:style-name="considerans">
            <text:p text:style-name="tussenkopcur">
            <text:span text:style-name="nadrukvet">Overwegende,</text:span>
          </text:p>
            <text:p text:style-name="considerans_bottom"/>
          </text:section>
          <text:section text:name="afkondiging_id1-3-2-1-4" text:style-name="afkondiging">
            <text:p text:style-name="afkondiging_top"/>
            <text:p text:style-name="al"/>
          </text:section>
        </text:section>
        <text:section text:name="regeling-tekst_id1-3-2-2" text:style-name="regeling-tekst">
          <text:section text:name="tekst_id1-3-2-2-1" text:style-name="tekst">
            <text:p text:style-name="common-al">dat zich in het gebouw aan de Marialaan (parallelweg) met onder meer de huisnummers 116 en 120  Mondzorg de Paladijn bevindt;</text:p>
            <text:p text:style-name="common-al">dat in dit gebouw meerdere gezondheid gerelateerde bedrijven zijn gevestigd;</text:p>
            <text:p text:style-name="common-al">dat het gelet op doelgroep die de voorzieningen in dit gebouw bezoekt, gewenst is dat het parkeren met gebruik van een gehandicaptenparkeerkaart in de nabije omgeving wordt gefaciliteerd;</text:p>
            <text:p text:style-name="common-al">dat daarmee mogelijk wordt gemaakt dat minder valide bezoekers die afhankelijk zijn van gemotoriseerd vervoer om zich te verplaatsen, hun voertuig in de buurt van de hier gevestigde voorzieningen kunnen parkeren; </text:p>
            <text:p text:style-name="common-al">dat er aan de parallelweg Marialaan al eerder 2 algemene gehandicaptenparkeerplaatsen zijn aangewezen;</text:p>
            <text:p text:style-name="common-al">dat het gelet op het aantal bezoekers van de zorginstellingen gewenst is dat er een gehandicaptenparkeerplaats wordt toegevoegd;</text:p>
            <text:p text:style-name="common-al">dat hiertoe een parkeervak van de parallelweg Marialaan ca. 35 meter ten westen van de aansluiting IJsvogelpassage wordt aangewezen als algemene gehandicaptenparkeerplaats;</text:p>
            <text:p text:style-name="common-al">dat in dit geval aan het bieden van parkeergelegenheid aan mindervalide bezoekers van de medische voorzieningen in het gebouw een groter belang wordt toegekend dan aan het parkeren door overig verkeer op deze parkeerplaats;</text:p>
            <text:p text:style-name="common-al">dat er in de directe omgeving voldoende parkeerplaatsen resteren waar bezoekers/bewoners en anderen die niet de beschikking hebben over een gehandicaptenparkeerkaart kunnen parkeren;</text:p>
            <text:p text:style-name="common-al">dat met de aanwijzing van de gehandicaptenparkeerplaats wordt bijgedragen aan een goede bereikbaarheid van de medische voorzieningen in het gebouw voor minder valide weggebruikers;</text:p>
            <text:p text:style-name="common-al">dat hiermee bovendien wordt bijgedragen aan een beter overzichtelijke en veilige verkeerssituatie;</text:p>
            <text:p text:style-name="common-al">dat de bovenvermelde maatregelen worden genomen op basis van artikel 2 van de Wegenverkeerswet 1994 om de veiligheid op de weg te verzekeren en om weggebruikers en passagiers te beschermen; </text:p>
            <text:p text:style-name="common-al">dat het treffen van een verkeersmaatregel een normale maatschappelijke ontwikkeling is waarmee een ieder kan worden geconfronteerd en waarvan de nadelige gevolgen in beginsel voor rekening van betrokkenen behoren te blijven;</text:p>
            <text:p text:style-name="common-al">dat terzake overleg met de verkeersadviseur en tevens de gemachtigde van de korpschef van de politie-eenheid Oost-Nederland heeft plaatsgevonden;</text:p>
            <text:p text:style-name="common-al">dat gelet op het Mandaat-, Volmacht- en Machtigingsbesluit gemeente Nijmegen (nr. 2017, 91602), waarin voor wat betreft afdeling mobiliteit onder volgnr. 25 voor tijdelijke en definitieve verkeersbesluiten op basis van de Wegenverkeerswet 1994 onder voorwaarden mandaat is verleend aan de Programmamanager Mobiliteit (RO10) en het bureauhoofd Parkeren en Verkeersmanagement (SB60);</text:p>
            <text:p text:style-name="common-al">gelet op de artikelen 15 en 18 van de Wegenverkeerswet 1994 en artikel 12 van het Besluit Administratieve Bepalingen inzake het Wegverkeer;</text:p>
            <text:p text:style-name="common-al"/>
            <text:p text:style-name="common-al"/>
            <text:p text:style-name="common-al">
            <text:span text:style-name="nadrukvet">besluiten:</text:span>
          </text:p>
            <text:p text:style-name="common-al"/>
            <text:p text:style-name="last-al"/>
            <text:list text:style-name="id1-3-2-2-1-22">
              <text:list-item text:style-override="id1-3-2-2-1-22-1">
                <text:number>I.</text:number>
                <text:p text:style-name="al">Door het plaatsen van bord E6 als bedoeld in bijlage 1 van het Reglement Verkeersregels en Verkeerstekens 1990 (RVV 1990) als algemene gehandicaptenparkeerplaats aan te wijzen:</text:p>
                <text:p text:style-name="al">het parkeervak aan de noordzijde van de parallelweg Marialaan ca. 35 meter ten westen van de aansluiting IJsvogelpassage</text:p>
                <text:p text:style-name="al">Een en ander zoals aangegeven op de bij dit besluit behorende situatietekening d.d. 04-05-2017</text:p>
                <text:p text:style-name="al"/>
              </text:list-item>
              <text:list-item text:style-override="id1-3-2-2-1-22-2">
                <text:number/>
                <text:p text:style-name="al"/>
              </text:list-item>
            </text:list>
            <text:p text:style-name="tekst_bottom"/>
          </text:section>
        </text:section>
        <text:section text:name="regeling-sluiting_id1-3-2-3" text:style-name="regeling-sluiting">
          <text:section text:name="gegeven_id1-3-2-3-1" text:style-name="gegeven">
            <text:p text:style-name="dagtekening">
            <text:span text:style-name="datum">Nijmegen, 4 september 2017</text:span>
          </text:p>
          </text:section>
          <text:section text:name="ondertekening_id1-3-2-3-2">
            <text:p><text:span text:style-name="functie">Namens burgemeester en wethouders van Gemeente Nijmegen,</text:span></text:p>
          </text:section>
          <text:section text:name="ondertekening_id1-3-2-3-3">
            <text:p><text:span text:style-name="functie">Bureauhoofd Parkeren en Verkeersmanagement</text:span></text:p>
          </text:section>
        </text:section>
        <text:section text:name="bezwaarschrift_id1-3-2-4" text:style-name="bezwaarschrift">
          <text:p text:style-name="bezwaarschrift_top"/>
          <text:p text:style-name="tussenkopvetcur">Mededelingen</text:p>
          <text:p text:style-name="tussenkopcur">
          <text:span text:style-name="nadrukvet">Bezwaar en Beroep</text:span>
        </text:p>
          <text:p text:style-name="bezwaarschrift_al">Dit besluit ligt gedurende zes weken na heden voor eenieder ter inzage bij de Informatiebalie in de Stadswinkel, Marië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www.nijmegen.nl). Voor het indienen van een digitaal bezwaarschrift dient u in het bezit te zijn van een DigiD.</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bij de president van de Arrondissementsrechtbank Arnhem, sector bestuursrecht, Postbus 9030, 6800 EM Arnhem vragen een voorlopige voorziening te treffen. Voor het behandelen van een dergelijk verzoek wordt griffierecht geheven.</text:p>
          <text:p text:style-name="bezwaarschrift_al"/>
          <text:p text:style-name="bezwaarschrift_al">
          <draw:frame><draw:text-box><text:section text:name="plaatje_id1-3-2-4-8-1" text:style-name="plaatje">
            <text:p text:style-name="illustratie_id1-3-2-4-8-1-1"><draw:frame draw:style-name="illustratie_id1-3-2-4-8-1-1" text:anchor-type="paragraph" svg:width="153mm" svg:height="107.77358490566037mm"><draw:image xlink:href="Pictures/plaatjeMarialaanPaladijngehppaug2017i75b64524-2583-423f-a123-2713ec1b0c9e.pn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168</text:span><text:line-break/><text:date style:data-style-name="dag" text:fixed="true" text:date-value="2017-09-06"/><text:line-break/><text:date style:data-style-name="jaar" text:fixed="true" text:date-value="2017-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168</text:span><text:date style:data-style-name="nicedate" text:fixed="true" text:date-value="2017-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51168</text:span><text:date style:data-style-name="nicedate" text:fixed="true" text:date-value="2017-09-0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Marialaan (parallelweg); gehandicaptenparkeerplaats</meta:user-defined>
    <meta:user-defined meta:name="OVERHEIDop.doctype">Officiële Publicaties, versie 1.1</meta:user-defined>
    <meta:user-defined meta:name="DCTERMS.W3CDTF/OVERHEIDop.jaargang">2017</meta:user-defined>
    <meta:user-defined meta:name="DCTERMS.W3CDTF/DCTERMS.available">2017-09-06</meta:user-defined>
    <meta:user-defined meta:name="OVERHEIDop.publicationIssue">51168</meta:user-defined>
    <meta:user-defined meta:name="OVERHEIDop.StcrtID/DC.identifier">stcrt-2017-51168</meta:user-defined>
    <meta:user-defined meta:name="DCTERMS.alternative">Gemeente Nijmegen - Aanwijzing algemene gehandicaptenparkeerplaats parallelweg Marialaan 9bij Paladijn) - Marialaan Nijmegen</meta:user-defined>
    <meta:user-defined meta:name="OVERHEID.Organisatietype/OVERHEID.organisationType">gemeente</meta:user-defined>
    <meta:user-defined meta:name="OVERHEID.Gemeente/OVERHEID.authority">Nijmegen</meta:user-defined>
    <meta:user-defined meta:name="OVERHEID.Gemeente/DC.creator">Nijmegen</meta:user-defined>
    <meta:user-defined meta:name="OVERHEID.TaxonomieBeleidsagenda/OVERHEID.category">Verkeer | Organisatie en beleid</meta:user-defined>
    <meta:user-defined meta:name="OVERHEID.Gemeente/DC.spatial">Nijmegen</meta:user-defined>
    <meta:user-defined meta:name="OVERHEID.PostcodeHuisnummer/OVERHEIDop.postcodeHuisnummer">6541RP 116</meta:user-defined>
    <meta:user-defined meta:name="OVERHEIDop.woonplaats">Nijmegen</meta:user-defined>
    <meta:user-defined meta:name="OVERHEIDop.straatnaam">Marialaa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bsl Marialaan Alg geh pp 17.0007977 04092017|exb-2017-38399</meta:user-defined>
    <meta:user-defined meta:name="OVERHEID.EPSG28992/DC.spatial">186367 428575</meta:user-defined>
    <meta:user-defined meta:name="OVERHEIDop.versieInformatie"/>
  </office:meta>
</office:document-meta>
</file>