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text:span><text:span text:style-name="nadrukvet"> in verband met DE Burendag/BBQ </text:span><text:span text:style-name="nadrukvet">Sinnebourren</text:span><text:span text:style-name="nadrukvet"/></text:p>
            <text:p text:style-name="common-al">
            <text:span text:style-name="nadrukvet">Burgemeester en wethouders van Heerenveen;</text:span>
          </text:p>
            <text:p text:style-name="common-al">overwegende, dat het organiseren van een buurtfeest op 23 september 2017 van op de locatie Boerepaed te Akkrum  wordt georganiseerd;</text:p>
            <text:p text:style-name="common-al">dat het noodzakelijk is om Boerepead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AKKRU</text:span>
            <text:span text:style-name="nadrukvet"/>
            <text:span text:style-name="nadrukvet">,</text:span>
            <text:span text:style-name="nadrukvet">Boerepead</text:span>
          </text:p>
            <text:p text:style-name="common-al">onder de voorwaarden dat:</text:p>
            <text:p text:style-name="common-al">de gesloten verklaring geldt op 23 september 2017 vanaf 14:00 uur tot en met 21:00 uur, of zoveel eerder of later als plaatselijk noodzakelijk wordt geacht. </text:p>
            <text:p text:style-name="common-al">Heerenveen, 29 augustus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0057</text:span><text:line-break/><text:date style:data-style-name="dag" text:fixed="true" text:date-value="2017-08-31"/><text:line-break/><text:date style:data-style-name="jaar" text:fixed="true" text:date-value="2017-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0057</text:span><text:date style:data-style-name="nicedate" text:fixed="true" text:date-value="2017-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0057</text:span><text:date style:data-style-name="nicedate" text:fixed="true" text:date-value="2017-08-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31</meta:user-defined>
    <meta:user-defined meta:name="OVERHEIDop.publicationIssue">50057</meta:user-defined>
    <meta:user-defined meta:name="OVERHEIDop.StcrtID/DC.identifier">stcrt-2017-50057</meta:user-defined>
    <meta:user-defined meta:name="DCTERMS.alternative">Gemeente Heerenveen - Tijdelijk gesloten verklaring in verband met DE Burendag/BBQ Sinnebourren
 -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EH 30</meta:user-defined>
    <meta:user-defined meta:name="OVERHEIDop.woonplaats">Akkrum</meta:user-defined>
    <meta:user-defined meta:name="OVERHEIDop.straatnaam">Sinnebuorre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gesloten verklaring in verband met DE Burendag/BBQ Sinnebourren Akkrum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819 562501</meta:user-defined>
    <meta:user-defined meta:name="OVERHEIDop.versieInformatie"/>
  </office:meta>
</office:document-meta>
</file>