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hardloopevenement Feanrun op 3 september 2017<text:span text:style-name="nadrukvet"/>op de locatie route door Heerenveen wordt georganiseerd;</text:p>
            <text:p text:style-name="common-al">dat het noodzakelijk is om de <text:span text:style-name="nadrukvet">kruising </text:span><text:span text:style-name="nadrukvet">Nieuweburen</text:span><text:span text:style-name="nadrukvet">/van </text:span><text:span text:style-name="nadrukvet">Kleffenslaan</text:span><text:span text:style-name="nadrukvet">, Burgemeester </text:span><text:span text:style-name="nadrukvet">Falkenaweg</text:span><text:span text:style-name="nadrukvet"> (vanaf de rotonde </text:span><text:span text:style-name="nadrukvet">Rottumerweg</text:span><text:span text:style-name="nadrukvet"> tot en met de rotonde </text:span><text:span text:style-name="nadrukvet">Koornsbeursweg</text:span><text:span text:style-name="nadrukvet">), Dracht en Vleesmarkt</text:span> af te sluiten voor verkeer, omdat  het bovengenoemde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HEERENVEEN</text:span>
            <text:span text:style-name="nadrukvet"/>
            <text:span text:style-name="nadrukvet">,</text:span>
            <text:span text:style-name="nadrukvet">kruising </text:span>
            <text:span text:style-name="nadrukvet">Nieuweburen</text:span>
            <text:span text:style-name="nadrukvet">/van </text:span>
            <text:span text:style-name="nadrukvet">Kleffenslaan</text:span>
            <text:span text:style-name="nadrukvet">, Burgemeester </text:span>
            <text:span text:style-name="nadrukvet">Falkenaweg</text:span>
            <text:span text:style-name="nadrukvet"> (vanaf de rotonde </text:span>
            <text:span text:style-name="nadrukvet">Rottumerweg</text:span>
            <text:span text:style-name="nadrukvet"> tot en met de rotonde </text:span>
            <text:span text:style-name="nadrukvet">Koornsbeursweg</text:span>
            <text:span text:style-name="nadrukvet">), Dracht en Vleesmarkt</text:span>
          </text:p>
            <text:p text:style-name="common-al">onder de voorwaarden dat:</text:p>
            <text:p text:style-name="common-al">de gesloten verklaring geldt op 3 september 2017 vanaf 14:00 uur of zoveel eerder of later als ter plaatse noodzakelijk wordt geacht.</text:p>
            <text:p text:style-name="common-al">Heerenveen, 25 augustus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0055</text:span><text:line-break/><text:date style:data-style-name="dag" text:fixed="true" text:date-value="2017-08-31"/><text:line-break/><text:date style:data-style-name="jaar" text:fixed="true" text:date-value="2017-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0055</text:span><text:date style:data-style-name="nicedate" text:fixed="true" text:date-value="2017-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0055</text:span><text:date style:data-style-name="nicedate" text:fixed="true" text:date-value="2017-08-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8-31</meta:user-defined>
    <meta:user-defined meta:name="OVERHEIDop.publicationIssue">50055</meta:user-defined>
    <meta:user-defined meta:name="OVERHEIDop.StcrtID/DC.identifier">stcrt-2017-50055</meta:user-defined>
    <meta:user-defined meta:name="DCTERMS.alternative">Gemeente Heerenveen - Tijdelijke geslotenverklaring i.v.m. Feanrun,
kruising Nieuweburen/van Kleffenslaan, deel Burgemeester Falkenaweg, Dracht en Vleesmarkt  -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BL 59</meta:user-defined>
    <meta:user-defined meta:name="OVERHEIDop.woonplaats">Heerenveen</meta:user-defined>
    <meta:user-defined meta:name="OVERHEIDop.straatnaam">Dracht</meta:user-defined>
    <meta:user-defined meta:name="OVERHEID.PostcodeHuisnummer/OVERHEIDop.postcodeHuisnummer">8442KZ 61</meta:user-defined>
    <meta:user-defined meta:name="OVERHEIDop.straatnaam">Burgemeester Falkena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130 552520</meta:user-defined>
    <meta:user-defined meta:name="OVERHEID.EPSG28992/DC.spatial">191442 552097</meta:user-defined>
    <meta:user-defined meta:name="OVERHEIDop.versieInformatie"/>
  </office:meta>
</office:document-meta>
</file>