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0">
      <text:list-level-style-bullet text:bullet-char="-" text:level="1">
        <style:list-level-properties text:min-label-width="10mm"/>
      </text:list-level-style-bullet>
    </text:list-style>
    <text:list-style style:name="id1-3-2-2-1-30-1">
      <text:list-level-style-bullet text:bullet-char="-" text:level="1">
        <style:list-level-properties text:min-label-width="10mm"/>
      </text:list-level-style-bullet>
    </text:list-style>
    <text:list-style style:name="id1-3-2-2-1-30-2">
      <text:list-level-style-bullet text:bullet-char="-" text:level="1">
        <style:list-level-properties text:min-label-width="10mm"/>
      </text:list-level-style-bullet>
    </text:list-style>
    <text:list-style style:name="id1-3-2-2-1-30-3">
      <text:list-level-style-bullet text:bullet-char="-" text:level="1">
        <style:list-level-properties text:min-label-width="10mm"/>
      </text:list-level-style-bullet>
    </text:list-style>
    <text:list-style style:name="id1-3-2-2-1-30-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span text:style-name="nadrukvet">in verband met het organiseren van het </text:span><text:span text:style-name="nadrukvet">Heerengrachtconcert</text:span><text:span text:style-name="nadrukvet"> op 2 september 2017 op de locatie</text:span></text:p>
            <text:p text:style-name="common-al">
            <text:span text:style-name="nadrukvet">Burgemeester en wethouders van Heerenveen;</text:span>
          </text:p>
            <text:p text:style-name="common-al">overwegende, dat het organiseren van een Heerengrachtconcert op 2 september 2017 op de locatie Breedpad tegenover nummer 12 en Amelius van Oenemapark te Heerenveen wordt georganiseerd;</text:p>
            <text:p text:style-name="common-al">dat het noodzakelijk is om Fok en Breedpad (deels) af te sluiten voor verkeer, omdat  het bovengenoemde evenement (deels) zal plaatsvinden op deze wegen;</text:p>
            <text:p text:style-name="common-al">dat 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HEERENVEEN, Fok</text:span>
            <text:span text:style-name="nadrukvet"> (vanaf de KR Poststraat tot aan de Crackstraat)</text:span>
          </text:p>
            <text:p text:style-name="common-al">Op 2 september van 07:30 uur tot en met 17:00 uur</text:p>
            <text:p text:style-name="common-al">
            <text:span text:style-name="nadrukvet">Fok </text:span>
            <text:span text:style-name="nadrukvet">(ter hoogte van de Crackstraat </text:span>
            <text:span text:style-name="nadrukvet">tot het begin van Achter de Kerk</text:span>
            <text:span text:style-name="nadrukvet">)</text:span>
            <text:span text:style-name="nadrukvet"/>
          </text:p>
            <text:p text:style-name="common-al">Op 2 september 17:00 uur tot en met 01:00 uur, 3 september.</text:p>
            <text:p text:style-name="common-al">
            <text:span text:style-name="nadrukvet">Breedpad</text:span>
            <text:span text:style-name="nadrukvet"> (vanaf kruising Compagnonstraat tot kruising gedempte Molenwijk)</text:span>
          </text:p>
            <text:p text:style-name="common-al">Op 2 september 8:00 uur tot en met 01:00 uur en op 3 september van 13:00 uur tot en met 18:00 uur.</text:p>
            <text:p text:style-name="common-al">Heerenveen, 24 augustus 2017</text:p>
            <text:p text:style-name="common-al">Hoogachtend, </text:p>
            <text:p text:style-name="common-al">Burgemeester en wethouders van Heerenveen,</text:p>
            <text:p text:style-name="common-al">namens dit college</text:p>
            <text:p text:style-name="common-al">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30">
              <text:list-item text:style-override="id1-3-2-2-1-30-1">
                <text:number>-</text:number>
                <text:p text:style-name="al">uw naam en adres</text:p>
              </text:list-item>
              <text:list-item text:style-override="id1-3-2-2-1-30-2">
                <text:number>-</text:number>
                <text:p text:style-name="al">datum van het bezwaarschrift</text:p>
              </text:list-item>
              <text:list-item text:style-override="id1-3-2-2-1-30-3">
                <text:number>-</text:number>
                <text:p text:style-name="al">een omschrijving van het besluit waartegen u bezwaar heeft (indien mogelijk een kopie bijvoegen)</text:p>
              </text:list-item>
              <text:list-item text:style-override="id1-3-2-2-1-30-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9470</text:span><text:line-break/><text:date style:data-style-name="dag" text:fixed="true" text:date-value="2017-08-29"/><text:line-break/><text:date style:data-style-name="jaar" text:fixed="true" text:date-value="2017-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9470</text:span><text:date style:data-style-name="nicedate" text:fixed="true" text:date-value="2017-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49470</text:span><text:date style:data-style-name="nicedate" text:fixed="true" text:date-value="2017-08-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8-29</meta:user-defined>
    <meta:user-defined meta:name="OVERHEIDop.publicationIssue">49470</meta:user-defined>
    <meta:user-defined meta:name="OVERHEIDop.StcrtID/DC.identifier">stcrt-2017-49470</meta:user-defined>
    <meta:user-defined meta:name="DCTERMS.alternative">Gemeente Heerenveen - Tijdelijk gesloten verklaring ivb Heerengrachtconcert op 2 september 2017 omgeving Breedpad / Crackstraat Heerenveen
 - Omgeving Breedpad Crackstraat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2AA 1b</meta:user-defined>
    <meta:user-defined meta:name="OVERHEIDop.woonplaats">Heerenveen</meta:user-defined>
    <meta:user-defined meta:name="OVERHEIDop.straatnaam">Breedpa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DCTERMS.abstract">Tijdelijk gesloten verklaring in verband met het organiseren van het Heerengrachtconcert op 2 september 2017 locatie omgeving Breedpad Crackstraat
</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972 552686</meta:user-defined>
    <meta:user-defined meta:name="OVERHEIDop.versieInformatie"/>
  </office:meta>
</office:document-meta>
</file>