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span text:style-name="nadrukvet">voor expansiefeesten </text:span><text:span text:style-name="nadrukvet">Jubbega</text:span></text:p>
            <text:p text:style-name="common-al">
            <text:span text:style-name="nadrukvet">Burgemeester en wethouders van Heerenveen;</text:span>
          </text:p>
            <text:p text:style-name="common-al">overwegende, dat het verkeersbesluit voor de Expansiefeesten te Jubbega van 6 september 2017 tot en met 11 september 2017<text:span text:style-name="nadrukvet"/>op de locatie in de gemeente Opsterland wordt georganiseerd;</text:p>
            <text:p text:style-name="common-al">dat ter waarborging van de veiligheid van de bezoekers van het evenement het noodzakelijk is om de Schoolweg in Jubbega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span text:style-name="nadrukvet"> :</text:span>
          </text:p>
            <text:p text:style-name="common-al">onderstaande wegen tijdelijk gesloten te verklaren voor voertuigen, ruiters en geleiders van rij- of trekdieren of vee, door plaatsing van borden conform model C1 van bijlage I van het RVV 1990. </text:p>
            <text:p text:style-name="common-al">
            <text:span text:style-name="nadrukvet">JUBBEGA</text:span>
            <text:span text:style-name="nadrukvet">, Schoolweg</text:span>
            <text:span text:style-name="nadrukvet"/>
            <text:span text:style-name="nadrukvet">vanaf het Sluiswegje tot aan de K. Molweg </text:span>
            <text:span text:style-name="nadrukvet">te </text:span>
            <text:span text:style-name="nadrukvet">Jubbega</text:span>
          </text:p>
            <text:p text:style-name="common-al">onder de voorwaarden dat:</text:p>
            <text:p text:style-name="common-al">de gesloten verklaring geldt van 6 september 2017 vanaf 07:00 uur tot en met 11 september 2017 tot 22:00 uur. Of zoveel eerder of later als ter plaatse noodzakelijk wordt geacht. </text:p>
            <text:p text:style-name="common-al">Heerenveen, 24 augustus 2017</text:p>
            <text:p text:style-name="common-al">Hoogachtend, </text:p>
            <text:p text:style-name="common-al">Burgemeester en wethouders van Heerenveen,</text:p>
            <text:p text:style-name="common-al">namens dit college</text:p>
            <text:p text:style-name="common-al">	 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6">
              <text:list-item text:style-override="id1-3-2-2-1-26-1">
                <text:number>-</text:number>
                <text:p text:style-name="al">uw naam en adres</text:p>
              </text:list-item>
              <text:list-item text:style-override="id1-3-2-2-1-26-2">
                <text:number>-</text:number>
                <text:p text:style-name="al">datum van het bezwaarschrift</text:p>
              </text:list-item>
              <text:list-item text:style-override="id1-3-2-2-1-26-3">
                <text:number>-</text:number>
                <text:p text:style-name="al">een omschrijving van het besluit waartegen u bezwaar heeft (indien mogelijk een kopie bijvoegen)</text:p>
              </text:list-item>
              <text:list-item text:style-override="id1-3-2-2-1-2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9465</text:span><text:line-break/><text:date style:data-style-name="dag" text:fixed="true" text:date-value="2017-08-29"/><text:line-break/><text:date style:data-style-name="jaar" text:fixed="true" text:date-value="2017-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9465</text:span><text:date style:data-style-name="nicedate" text:fixed="true" text:date-value="2017-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9465</text:span><text:date style:data-style-name="nicedate" text:fixed="true" text:date-value="2017-08-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8-29</meta:user-defined>
    <meta:user-defined meta:name="OVERHEIDop.publicationIssue">49465</meta:user-defined>
    <meta:user-defined meta:name="OVERHEIDop.StcrtID/DC.identifier">stcrt-2017-49465</meta:user-defined>
    <meta:user-defined meta:name="DCTERMS.alternative">Gemeente Heerenveen - Tijdelijk gesloten verklaring voor expansiefeesten Jubbega
 - Omgeving Schoolweg Jubbega</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11XL 32</meta:user-defined>
    <meta:user-defined meta:name="OVERHEIDop.woonplaats">Jubbega</meta:user-defined>
    <meta:user-defined meta:name="OVERHEIDop.straatnaam">School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204557 557966</meta:user-defined>
    <meta:user-defined meta:name="OVERHEIDop.versieInformatie"/>
  </office:meta>
</office:document-meta>
</file>