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1-3-3">
      <text:list-level-style-bullet text:bullet-char="∘" text:level="1">
        <style:list-level-properties text:min-label-width="10mm"/>
      </text:list-level-style-bullet>
    </text:list-style>
    <text:list-style style:name="id1-3-2-2-1-7-1-3-4">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7</text:span>
            <text:span text:style-name="nadrukvet">.</text:span>
            <text:span text:style-name="nadrukvet">300</text:span>
            <text:span text:style-name="nadrukvet">3445</text:span>
          </text:p>
            <text:p text:style-name="common-al">Onderwerp: 30 km/h zone Skoatterwâld ten noorden en zuiden Domela Nieuwenhuisweg Heerenve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item text:style-override="id1-3-2-2-1-7-1-3-3">
                    <text:number>∘</text:number>
                    <text:p text:style-name="al">het voorkomen of beperken van door het verkeer veroorzaakte overlast, hinder of schade alsmede de gevolgen voor het milieu, bedoeld in de Wet milieubeheer; </text:p>
                  </text:list-item>
                  <text:list-item text:style-override="id1-3-2-2-1-7-1-3-4">
                    <text:number>∘</text:number>
                    <text:p text:style-name="al">het voorkomen of beperken van door het verkeer veroorzaakte aantasting van het karakter of van de functie van objecten of gebieden. </text:p>
                  </text:list-item>
                </text:list>
              </text:list-item>
              <text:list-item text:style-override="id1-3-2-2-1-7-2">
                <text:number>-</text:number>
                <text:p text:style-name="al">dat in het kader van Duurzaam Veilig, waarbij het voorkomen van verkeersonveiligheid (preventieve benadering) voorop staat, de instelling van 30 km/h zones binnen de bebouwde kom wordt gestimuleerd;</text:p>
              </text:list-item>
              <text:list-item text:style-override="id1-3-2-2-1-7-3">
                <text:number>-</text:number>
                <text:p text:style-name="al">dat het uitgangspunt van een 30 km/h zone is dat de snelheidslimiet in overeenstemming is met het wegbeeld ter plaatse;</text:p>
              </text:list-item>
              <text:list-item text:style-override="id1-3-2-2-1-7-4">
                <text:number>-</text:number>
                <text:p text:style-name="al">dat de woonstraten in Skoatterwâld ten noorden en zuiden van de Domela Nieuwenhuisweg Heerenveen een verblijfsfunctie hebben;</text:p>
              </text:list-item>
              <text:list-item text:style-override="id1-3-2-2-1-7-5">
                <text:number>-</text:number>
                <text:p text:style-name="al">dat er in de woonstraten in Skoatterwâld ten noorden en zuiden van de Domela Nieuwenhuisweg Heerenveen sprake is van gelijkwaardige kruispunten en menging van fietsers en gemotoriseerd verkeer;</text:p>
              </text:list-item>
              <text:list-item text:style-override="id1-3-2-2-1-7-6">
                <text:number>-</text:number>
                <text:p text:style-name="al">dat het wenselijk is dat de woonstraten in Skoatterwâld ten noorden en zuiden van de Domela Nieuwenhuisweg Heerenveen als 30 km/h zone wordt aangewezen;</text:p>
              </text:list-item>
              <text:list-item text:style-override="id1-3-2-2-1-7-7">
                <text:number>-</text:number>
                <text:p text:style-name="al">dat de woonstraten in Skoatterwâld ten noorden en zuiden van de Domela Nieuwenhuisweg Heerenveen na voltooiing van de bouwwerkzaamheden definitief zijn of worden bestraat;</text:p>
              </text:list-item>
              <text:list-item text:style-override="id1-3-2-2-1-7-8">
                <text:number>-</text:number>
                <text:p text:style-name="al">dat de woonstraten in Skoatterwâld ten noorden en zuiden van de Domela Nieuwenhuisweg Heerenveen hierdoor voldoen aan de eisen voor het instellen van een 30 km/u zone;</text:p>
              </text:list-item>
              <text:list-item text:style-override="id1-3-2-2-1-7-9">
                <text:number>-</text:number>
                <text:p text:style-name="al">dat bedoelde wegen zijn gelegen binnen de gemeente Heerenveen en bij de gemeente Heerenveen in beheer zijn;</text:p>
              </text:list-item>
              <text:list-item text:style-override="id1-3-2-2-1-7-10">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 :</text:span>
          </text:p>
            <text:list text:style-name="id1-3-2-2-1-9">
              <text:list-item text:style-override="id1-3-2-2-1-9-1">
                <text:number>1.</text:number>
                <text:p text:style-name="al">Een maximumsnelheid van 30 km/uur in te stellen in de woonstraten Rindert van Zinderen Bakkerweg, Geert van der Zwaagweg, Oebele Stellingwerfweg, Trui Jentinkweg, Yme Kuiperweg, Henriette Roland Holstweg, Alette Jacobsweg, Rosa Manusweg en Nienke Hichtumweg, welke gelegen zijn ten noorden van de Domela Nieuwenhuisweg Heerenveen door plaatsing van de borden “A0130zb Zone 30 en A0130ze Einde Zone 30” van het Reglement Verkeersregels en Verkeerstekens 1990.</text:p>
              </text:list-item>
              <text:list-item text:style-override="id1-3-2-2-1-9-2">
                <text:number>2.</text:number>
                <text:p text:style-name="al">Een maximumsnelheid van 30 km/uur in te stellen in de woonstraten Vitus Brandsmaweg, Tjeerd Stienstraweg, Geert van der Zwaagweg, Oebele Stellingwerfweg, Anna Giezenweg, Jelmersmeer, Luytkemeer, Schoterplein, Wilgenpoel, Yme Kuiperweg, Henriette Roland Holstweg, Marga Klompeweg, Alette Jacobsweg en Nienke van Hichtumweg, welke gelegen zijn ten zuiden van de Domela Nieuwenhuisweg Heerenveen door plaatsing van de borden “A0130zb Zone 30 en A0130ze Einde Zone 30” van het Reglement Verkeersregels en Verkeerstekens 1990.</text:p>
              </text:list-item>
              <text:list-item text:style-override="id1-3-2-2-1-9-3">
                <text:number>3.</text:number>
                <text:p text:style-name="al">Een en ander overeenkomstig de bij dit verkeersbesluit behorende situatietekening d.d. 9 augustus 2017.</text:p>
              </text:list-item>
            </text:list>
            <text:p text:style-name="common-al">Heerenveen, 9 augustus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8770</text:span><text:line-break/><text:date style:data-style-name="dag" text:fixed="true" text:date-value="2017-08-24"/><text:line-break/><text:date style:data-style-name="jaar" text:fixed="true" text:date-value="2017-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8770</text:span><text:date style:data-style-name="nicedate" text:fixed="true" text:date-value="2017-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8770</text:span><text:date style:data-style-name="nicedate" text:fixed="true" text:date-value="2017-08-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8-24</meta:user-defined>
    <meta:user-defined meta:name="OVERHEIDop.publicationIssue">48770</meta:user-defined>
    <meta:user-defined meta:name="OVERHEIDop.StcrtID/DC.identifier">stcrt-2017-48770</meta:user-defined>
    <meta:user-defined meta:name="DCTERMS.alternative">Gemeente Heerenveen - 30 km/h zone Skoatterwâld ten noorden en zuiden Domela Nieuwenhuisweg Heerenveen - Nabij Domela Nieuwenhuisweg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RL 11</meta:user-defined>
    <meta:user-defined meta:name="OVERHEIDop.woonplaats">Heerenveen</meta:user-defined>
    <meta:user-defined meta:name="OVERHEIDop.straatnaam">Geert van der Zwaagweg</meta:user-defined>
    <meta:user-defined meta:name="OVERHEID.PostcodeHuisnummer/OVERHEIDop.postcodeHuisnummer">8448SB 23</meta:user-defined>
    <meta:user-defined meta:name="OVERHEIDop.straatnaam">Annie Zernikeweg</meta:user-defined>
    <meta:user-defined meta:name="OVERHEID.PostcodeHuisnummer/OVERHEIDop.postcodeHuisnummer">8448RM 31</meta:user-defined>
    <meta:user-defined meta:name="OVERHEID.PostcodeHuisnummer/OVERHEIDop.postcodeHuisnummer">8448RV 46</meta:user-defined>
    <meta:user-defined meta:name="OVERHEIDop.straatnaam">Henriëtte Roland Holst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3003445</meta:user-defined>
    <meta:user-defined meta:name="DCTERMS.abstract">30 km/h zone Skoatterwâld ten noorden en zuiden Domela Nieuwenhuisweg Heerenveen</meta:user-defined>
    <meta:user-defined meta:name="OVERHEIDop.verkeersbordcode">A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 30 km zone Skwald Nrd Heerenveen|exb-2017-36762</meta:user-defined>
    <meta:user-defined meta:name="OVERHEID.EPSG28992/DC.spatial">192363 552977</meta:user-defined>
    <meta:user-defined meta:name="OVERHEID.EPSG28992/DC.spatial">192662 553066</meta:user-defined>
    <meta:user-defined meta:name="OVERHEID.EPSG28992/DC.spatial">192522 552704</meta:user-defined>
    <meta:user-defined meta:name="OVERHEID.EPSG28992/DC.spatial">192762 552813</meta:user-defined>
    <meta:user-defined meta:name="OVERHEIDop.versieInformatie"/>
  </office:meta>
</office:document-meta>
</file>