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7-48223-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ifm" style:family="text" style:name="ifm_span_font.italic_ifm">
      <style:text-properties fo:font-style="italic"/>
    </style:style>
    <style:style style:class="text" style:display-name="ifm_span_font.bold_ifm" style:family="text" style:name="ifm_span_font.bold_ifm">
      <style:text-properties fo:font-weight="bold"/>
    </style:style>
    <style:style style:class="text" style:display-name="ifm_span_font.italic_mt.4.23mm_ifm" style:family="text" style:name="ifm_span_font.italic_mt.4.23mm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8223</text:p>
          </table:table-cell>
        </table:table-row>
        <table:table-row table:style-name="staatscourant.koprow1">
          <table:covered-table-cell/>
          <table:covered-table-cell/>
          <table:table-cell office:value-type="string" table:style-name="staatscourant.publicatiedatumcel">
            <text:p>25 augustus</text:p>
          </table:table-cell>
        </table:table-row>
        <table:table-row>
          <table:covered-table-cell/>
          <table:covered-table-cell/>
          <table:table-cell office:value-type="string" table:style-name="staatscourant.publicatiedatumcel">
            <text:p>2017</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Westgat ten behoeve van Scan Eagle RPAS (oefening Oil Alert)</text:h>
      <text:p text:style-name="ifm_p_font.italic_mt.7.4mm_ifm">16 augustus 2017</text:p>
      <text:p text:style-name="ifm_p_font.italic_ifm">Nr. MLA/112/2017</text:p>
      <text:p text:style-name="ifm_p_mt.3.7mm_ifm">De Minister van Defensie,</text:p>
      <text:p text:style-name="ifm_p_mt.3.7mm_ifm">Handelende in overeenstemming met de Staatssecretaris van Infrastructuur en Milieu;</text:p>
      <text:p text:style-name="ifm_p_mt.3.7mm_ifm">Gelezen het verzoek van het Operationeel Ondersteuningscommando Land, Joint Intelligence Surveillance Target Acquisition Reconnaissance Command, 107 Aerial Systemsbatterij, van 22 juni 2017;</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n behoeve van het uitvoeren van vluchten met het ScanEagle RPAS gedurende de oefening Oil Alert in samenwerking met Rijkswaterstaat wordt als oefengebied aangewezen het tijdelijke gebied met beperkingen (TGB) Westgat, begrensd door de volgende coördinaten en hoogten:</text:p>
      <text:p text:style-name="ifm_p_indent.0mm_mleft.7mm_ifm">van 53°31’55.537”N 006°02’03.032”E naar 53°23’58.733”N 006°01’58.817”E, naar 53°25’22.171”N 006°28’44.036”E, naar 53°32’41.581”N 006°26’03.006”E en terug naar 53°31’55.537”N 006°02’03.032”E, van 1000 voet AMSL tot FL 065 (zie figuur), met uitzondering van <text:span text:style-name="ifm_span_font.italic_ifm">restricted area</text:span> (EHR) 2.</text:p>
      <text:p text:style-name="ifm_p_mt.3.7mm_indent.-7mm_mleft.7mm_ifm">2.<text:tab/>Het oefengebied (TGB Westgat), genoemd in het eerste lid, wordt ingesteld op de hieronder genoemde dagen en tijdstippen:</text:p>
      <text:p text:style-name="ifm_p_indent.0mm_mleft.7mm_ifm"><text:span text:style-name="ifm_span_font.bold_ifm">Week 36:</text:span></text:p>
      <text:p text:style-name="ifm_p_indent.0mm_mleft.7mm_ifm">dinsdag 5 september 2017 van 08:00 uur tot 20:00 uur lokale tijd;</text:p>
      <text:p text:style-name="ifm_p_indent.0mm_mleft.7mm_ifm">woensdag 6 september 2017 van 08:00 uur tot 20:00 uur lokale tijd.</text:p>
      <text:p text:style-name="ifm_p_mt.3.7mm_ifm"><draw:frame draw:name="Afbeelding1" draw:style-name="frame.picture" draw:z-index="1" svg:height="80mm" svg:width="150mm" text:anchor-type="paragraph" style:rel-height="scale" style:rel-width="scale"><draw:image draw:filter-name="PNG - Portable Network Graphics" xlink:actuate="onLoad" xlink:href="Pictures/stcrt-2017-48223-001.png" xlink:show="embed" xlink:type="simple"/></draw:frame><draw:frame draw:name="Bron6" draw:style-name="frame.bron" text:anchor-type="as-char" svg:width="150mm" svg:y="0mm"><draw:text-box><text:p text:style-name="ifm_p_mt.2mm_ifm"><text:span text:style-name="ifm_span_font.bold_ifm">TGB Westgat</text:span></text:p></draw:text-box></draw:frame></text:p>
      <text:h text:style-name="ifm_p_font.bold_mt.5.08mm_page.keep-with-next_ifm" text:outline-level="2">Artikel<text:s/>2<text:s/></text:h>
      <text:p text:style-name="ifm_p_mt.4.23mm_ifm">Voor het gebruik van het TGB Westgat gelden de volgende regels:</text:p>
      <text:p text:style-name="ifm_p_indent.-7mm_mleft.7mm_ifm">a.<text:tab/>het uitvoeren van andere dan bij de oefening betrokken vluchten in het TGB is niet toegestaan, met uitzondering van gecoördineerde vluchten door luchtvaartuigen die vooraf toestemming hebben verkregen van AOCS NM LVL;</text:p>
      <text:p text:style-name="ifm_p_indent.-7mm_mleft.7mm_ifm">b.<text:tab/>gedurende de uitvoering van de vluchten met het ScanEagle RPAS dient te allen tijde contact mogelijk te zijn tussen de uitvoerende eenheid en AOCS NM LVL;</text:p>
      <text:p text:style-name="ifm_p_indent.-7mm_mleft.7mm_ifm">c.<text:tab/>aanvang en beëindiging van de vluchten met het ScanEagle RPAS worden gecoördineerd met AOCS NM LVL;</text:p>
      <text:p text:style-name="ifm_p_indent.-7mm_mleft.7mm_ifm">d.<text:tab/>gedurende de uitvoering van de vluchten met het ScanEagle RPAS moeten aaneengesloten bebouwing, ziekenhuizen, sanatoria en dergelijke worden vermeden;</text:p>
      <text:p text:style-name="ifm_p_indent.-7mm_mleft.7mm_ifm">e.<text:tab/>tijdens de uitvoering van de vluchten met het ScanEagle RPAS worden de in het “Operations Manual” opgenomen beperkingen in acht genomen;</text:p>
      <text:p text:style-name="ifm_p_indent.-7mm_mleft.7mm_ifm">f.<text:tab/>binnen TGB Westgat geldt een maximum vlieghoogte van 4500 voet AMSL;</text:p>
      <text:p text:style-name="ifm_p_indent.-7mm_mleft.7mm_ifm">g.<text:tab/>binnen TGB Westgat geldt een minimum vlieghoogte van 1500 voet AMSL;</text:p>
      <text:p text:style-name="ifm_p_indent.-7mm_mleft.7mm_ifm">h.<text:tab/>bij AOCS NM LVL dient als extra waarborg voor de veiligheid een ter zake kundig persoon het overig luchtverkeer te monitoren in relatie tot het TGB.</text:p>
      <text:h text:style-name="ifm_p_font.bold_mt.5.08mm_page.keep-with-next_ifm" text:outline-level="2">Artikel<text:s/>3<text:s/></text:h>
      <text:p text:style-name="ifm_p_mt.4.23mm_ifm">Handelen in strijd met artikel 2, onderdeel a, van deze beschikking is een strafbaar feit.</text:p>
      <text:h text:style-name="ifm_p_font.bold_mt.5.08mm_page.keep-with-next_ifm" text:outline-level="2">Artikel<text:s/>4<text:s/></text:h>
      <text:p text:style-name="ifm_p_mt.4.23mm_ifm">Deze beschikking treedt in werking met ingang van 5 september 2017 en vervalt met ingang van 7 september 2017.</text:p>
      <text:p text:style-name="ifm_p_mt.3.7mm_ifm">Deze beschikking zal met de toelichting in de Staatscourant worden geplaatst en zal tevens bekend worden gemaakt door middel van een NOTAM.</text:p>
      <text:p text:style-name="ifm_p_font.italic_mt.3.7mm_ifm">De Minister van Defensie,<text:line-break/>voor deze,<text:line-break/>De Directeur Militaire Luchtvaart Autoriteit,<text:line-break/>J.P.<text:s/>Apon,<text:line-break/>Kolonel</text:p>
      <text:p text:style-name="ifm_p_mt.3.7mm_ifm">Tegen deze beschikking kunnen belanghebbenden op grond van de Algemene wet bestuursrecht (Awb),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Het opereren met onbemande luchtvaartuigen (<text:span text:style-name="ifm_span_font.italic_mt.4.23mm_ifm">Remotely Piloted Aicraft Systems</text:span>, RPAS) wordt binnen de defensieorganisatie uitgevoerd door verschillende eenheden. Activiteiten waarbij RPAS worden ingezet, zijn gebonden aan stringente regelgeving, verwoord in de Regeling vluchten militaire onbemande luchtvaartuigen.</text:p>
      <text:p text:style-name="ifm_p_mt.3.7mm_ifm">Een ScanEagle RPAS kan conform die regeling worden gebruikt in militaire plaatselijke luchtverkeersleidingsgebieden, <text:span text:style-name="ifm_span_font.italic_ifm">restricted areas</text:span> en tijdelijke gebieden met beperkingen (TGB’s). In deze beschikking is op grond van artikel 9 van het Besluit luchtverkeer 2014 een TGB ingesteld waarbinnen de oefening zal plaatsvinden. De grenzen van het TGB zullen daarbij niet worden overschreden.</text:p>
      <text:p text:style-name="ifm_p_mt.3.7mm_ifm">De maximale vlieghoogte van het ScanEagle RPAS in het TGB Westgat is 4500 voet boven gemiddeld zeeniveau (AMSL). Het TGB heeft een hoogte van FL 065, zodat er een veiligheidsbuffer ten opzichte van overig niet-deelnemend luchtverkeer is zeker gesteld. Ook aan de ondergrens van het TGB is een veiligheidsbuffer ten opzichte van overig niet-deelnemend luchtverkeer zeker gesteld. De minimumvlieghoogte boven de Waddenzee en daarmee binnen het TGB bedraagt bovendien 1500 voet.</text:p>
      <text:p text:style-name="ifm_p_mt.3.7mm_ifm">Luchtvaartuigen in gebruik bij de Landelijke eenheid, afdeling Luchtvaart, en luchtvaartuigen ten behoeve van HEMS- en SAR-vluchten mogen de TGB’s binnenvliegen na toestemming van AOCS NM LV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7 nr. 48223</text:span><text:tab/>25 augustus 2017</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7 nr. 48223</text:span><text:tab/>25 augustus 2017</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Instelling tijdelijk gebied met beperkingen Westgat ten behoeve van Scan Eagle RPAS (oefening Oil Alert)</dc:title>
    <meta:user-defined meta:name="OVERHEIDop.versieInformatie"/>
    <meta:user-defined meta:name="OVERHEID.Ministerie/DC.creator">Ministerie van Defensie</meta:user-defined>
    <meta:user-defined meta:name="OVERHEIDop.Staatscourant/DC.type">Ontheffingen</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7-48223</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48223</meta:user-defined>
    <meta:user-defined meta:name="OVERHEIDop.publicationName">Staatscourant</meta:user-defined>
    <meta:user-defined meta:name="OVERHEID.Organisatietype/OVERHEID.organisationType">ministerie</meta:user-defined>
    <meta:user-defined meta:name="DCTERMS.W3CDTF/OVERHEIDop.jaargang">2017</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Instelling tijdelijk gebied met beperkingen Westgat ten behoeve van Scan Eagle RPAS (oefening Oil Alert)</meta:user-defined>
    <meta:user-defined meta:name="DCTERMS.W3CDTF/DCTERMS.available">2017-08-25</meta:user-defined>
  </office:meta>
</office:document-meta>
</file>