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Kerkelaan 29, Katl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8 augustus 2017 het wijzigingsplan “Kerkelaan 29, Katlijk” hebben vastgesteld. Het wijzigingsplan voorziet in een wijziging van de bestemming “Woondoeleinden III” in de bestemming “Agrarisch gebied 2” met de aanduiding “bouwperceel” en bijbehorend bouwvlak ten behoeve van de vestiging van een kleinschalig agrarisch nevenbedrijf op het perceel Kerkelaan 29 in Katlijk.</text:p>
            <text:p text:style-name="common-al">
            <text:span text:style-name="nadrukcur">Ter inzage</text:span>
          </text:p>
            <text:p text:style-name="common-al">Het vaststellingsbesluit, wijzigingsplan en bijbehorende stukken liggen, met ingang van donderdag 24 augustus 2017 gedurende 6 weken ter inzage. Tijdens openingsuren kunnen de stukken worden ingezien bij de receptie van het gemeentehuis, Crackstraat 2 te Heerenveen. Daarnaast is het vaststellingsbesluit met bijbehorende stukken te raadplegen op de website van de gemeente: <text:a xlink:href="http://www.heerenveen.nl/" xlink:type="simple">www.heerenveen.nl</text:a>. U klikt daarvoor op “Actueel” en vervolgens op “Ter inzage”.</text:p>
            <text:p text:style-name="common-al">
            <text:span text:style-name="nadrukcur">Beroepmogelijkheid</text:span>
          </text:p>
            <text:p text:style-name="last-al">Tegen het vaststellingsbesluit kunnen belanghebbenden, gedurende de termijn waarbinnen het wijzigingsplan en -besluit ter inzage liggen, beroep indienen bij de Afdeling bestuursrechtspraak van de Raad van State, Postbus 20019, 2500 EA  Den Haag. Het beroepschrift heeft geen schorsende werking. Dit betekent dat ondanks het beroepschrift het vaststell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Gemeente Heerenveen,</text:span>
            <text:span text:style-name="datum">23 augustus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268</text:span><text:line-break/><text:date style:data-style-name="dag" text:fixed="true" text:date-value="2017-08-23"/><text:line-break/><text:date style:data-style-name="jaar" text:fixed="true" text:date-value="2017-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268</text:span><text:date style:data-style-name="nicedate" text:fixed="true" text:date-value="2017-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7268</text:span><text:date style:data-style-name="nicedate" text:fixed="true" text:date-value="2017-08-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plan “Kerkelaan 29, Katlijk”</meta:user-defined>
    <meta:user-defined meta:name="OVERHEIDop.doctype">Officiële Publicaties, versie 1.1</meta:user-defined>
    <meta:user-defined meta:name="DCTERMS.W3CDTF/OVERHEIDop.jaargang">2017</meta:user-defined>
    <meta:user-defined meta:name="DCTERMS.W3CDTF/DCTERMS.available">2017-08-23</meta:user-defined>
    <meta:user-defined meta:name="OVERHEIDop.publicationIssue">47268</meta:user-defined>
    <meta:user-defined meta:name="OVERHEIDop.StcrtID/DC.identifier">stcrt-2017-4726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0765WPKerkln29KATL-VG01</meta:user-defined>
    <meta:user-defined meta:name="OVERHEIDop.referentienummer">WP Kerkelaan 29 Katlijk</meta:user-defined>
    <meta:user-defined meta:name="DCTERMS.abstract">Wijzigingsplan perceel Kerkelaan 29 Katlijk</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5</meta:user-defined>
    <meta:user-defined meta:name="OVERHEIDop.woonplaats">Katlijk</meta:user-defined>
    <meta:user-defined meta:name="OVERHEIDop.straatnaam">Kerkelaan</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6753 551614</meta:user-defined>
    <meta:user-defined meta:name="OVERHEIDop.versieInformatie"/>
  </office:meta>
</office:document-meta>
</file>