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7-3">
      <text:list-level-style-bullet text:bullet-char="-" text:level="1">
        <style:list-level-properties text:min-label-width="10mm"/>
      </text:list-level-style-bullet>
    </text:list-style>
    <text:list-style style:name="id1-3-2-2-1-27-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het organiseren van een dorpsfeest en Gondelvaart van 24 tot en met 27 augustus 2017 in het centrum van Aldeboarn wordt georganiseerd;</text:p>
            <text:p text:style-name="common-al">dat het noodzakelijk is om op 25 augustus vanaf 15.00 uur de Prikwei ter hoogte van nummer 5 Aldeboarn, de rondweg vanaf richting Beetsterdyk, de Wjitteringswei vanaf richting Akkrum, Sparstrjitte, Boksleat, Lyclama’s Leantsje, Skoallereed en Tsjerkebuorren te Aldeboarn af te sluiten voor verkeer, omdat  het bovengenoemde evenement (deels) zal plaatsvinden op deze wegen;</text:p>
            <text:p text:style-name="common-al">dat 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text:span>
            <text:span text:style-name="nadrukvet"> :</text:span>
          </text:p>
            <text:p text:style-name="common-al">onderstaande wegen tijdelijk gesloten te verklaren voor voertuigen, ruiters en geleiders van rij- of trekdieren of vee, door plaatsing van borden conform model C1 van bijlage I van het RVV 1990. </text:p>
            <text:p text:style-name="common-al">
            <text:span text:style-name="nadrukvet">Aldeboarn</text:span>
            <text:span text:style-name="nadrukvet">,</text:span>
            <text:span text:style-name="nadrukvet"/>
            <text:span text:style-name="nadrukvet">Prikwei ter hoogte van nummer 5, de rondweg vanaf richting Beetsterdyk, de Wjitteringswei vanaf richting Akkrum, Sparstrjitte, Boksleat, Lyclama’s Leantsje, Skoallereed en Tsjerkebuorren</text:span>
          </text:p>
            <text:p text:style-name="common-al">onder de voorwaarden dat:</text:p>
            <text:p text:style-name="common-al">de gesloten verklaring geldt van 25 augustus 2017 vanaf 15.00 tot en met 26 augustus 2017 03.00 uur.</text:p>
            <text:p text:style-name="common-al">Heerenveen, 3 augustus 2017</text:p>
            <text:p text:style-name="common-al">Hoogachtend, </text:p>
            <text:p text:style-name="common-al">Burgemeester en wethouders van Heerenveen,</text:p>
            <text:p text:style-name="common-al">namens dit college</text:p>
            <text:p text:style-name="common-al">	 Afdelingshoofd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7">
              <text:list-item text:style-override="id1-3-2-2-1-27-1">
                <text:number>-</text:number>
                <text:p text:style-name="al">uw naam en adres</text:p>
              </text:list-item>
              <text:list-item text:style-override="id1-3-2-2-1-27-2">
                <text:number>-</text:number>
                <text:p text:style-name="al">datum van het bezwaarschrift</text:p>
              </text:list-item>
              <text:list-item text:style-override="id1-3-2-2-1-27-3">
                <text:number>-</text:number>
                <text:p text:style-name="al">een omschrijving van het besluit waartegen u bezwaar heeft (indien mogelijk een kopie bijvoegen)</text:p>
              </text:list-item>
              <text:list-item text:style-override="id1-3-2-2-1-27-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7032</text:span><text:line-break/><text:date style:data-style-name="dag" text:fixed="true" text:date-value="2017-08-15"/><text:line-break/><text:date style:data-style-name="jaar" text:fixed="true" text:date-value="2017-08-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47032</text:span><text:date style:data-style-name="nicedate" text:fixed="true" text:date-value="2017-08-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47032</text:span><text:date style:data-style-name="nicedate" text:fixed="true" text:date-value="2017-08-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8-15</meta:user-defined>
    <meta:user-defined meta:name="OVERHEIDop.publicationIssue">47032</meta:user-defined>
    <meta:user-defined meta:name="OVERHEIDop.StcrtID/DC.identifier">stcrt-2017-47032</meta:user-defined>
    <meta:user-defined meta:name="DCTERMS.alternative">Gemeente Heerenveen - Tijdelijk gesloten verklaring diverse wegen  - Aldeboar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95KD 6</meta:user-defined>
    <meta:user-defined meta:name="OVERHEIDop.woonplaats">Aldeboarn</meta:user-defined>
    <meta:user-defined meta:name="OVERHEIDop.straatnaam">Doelhôf</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DCTERMS.abstract">Tijdelijke geslotenverklaring in Aldeboarn gebied vanaf Prikwei ter hoogte van nummer 5, de rondweg vanaf richting Beetsterdyk, de Wjitteringswei vanaf richting Akkrum, Sparstrjitte, Boksleat, Lyclama’s Leantsje, Skoallereed en Tsjerkebuorren </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88954 562423</meta:user-defined>
    <meta:user-defined meta:name="OVERHEIDop.versieInformatie"/>
  </office:meta>
</office:document-meta>
</file>