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1-32-3">
      <text:list-level-style-bullet text:bullet-char="-" text:level="1">
        <style:list-level-properties text:min-label-width="10mm"/>
      </text:list-level-style-bullet>
    </text:list-style>
    <text:list-style style:name="id1-3-2-2-1-32-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text:span>
            <text:span text:style-name="nadrukvet">7</text:span>
            <text:span text:style-name="nadrukvet">.300</text:span>
            <text:span text:style-name="nadrukvet">2987</text:span>
          </text:p>
            <text:p text:style-name="common-al">Onderwerp: Herinrichtingswerkzaamheden Compagnonsstraat en Van Dekemalaan Heerenveen</text:p>
            <text:p text:style-name="common-al">
            <text:span text:style-name="nadrukvet">Burgemeester en wethouders van Heerenveen;</text:span>
          </text:p>
            <text:p text:style-name="common-al">overwegende, </text:p>
            <text:p text:style-name="common-al">dat het om onderhoudstechnische redenen noodzakelijk wordt geacht dat de Compagnonsstraat en Van Dekemalaan opnieuw worden geasfalteerd en/of herstraat;</text:p>
            <text:p text:style-name="common-al">dat het bestaande asfalt in de Van Dekemalaan wordt voorzien van een nieuwe deklaag;</text:p>
            <text:p text:style-name="common-al">dat het bestaande asfalt in de Compagnonsstraat wordt verwijderd en voorzien van nieuwe bestrating;</text:p>
            <text:p text:style-name="common-al">dat de voetpaden in de Compagnonsstraat en Van Dekemalaan voor zover noodzakelijk  worden herstraat met nieuwe materialen;</text:p>
            <text:p text:style-name="common-al">dat de bovengenoemde wegen worden gebruikt als ontsluiting van het centrum en de nabijgelegen parkeervoorzieningen;</text:p>
            <text:p text:style-name="common-al">dat de Compagnonsstraat en Van Dekemalaan gefaseerd worden afgesloten voor het verkeer;</text:p>
            <text:p text:style-name="common-al">dat de Compagnonsstraat en Van Dekemalaan Heerenveen in de periode tussen 28 augustus en 1 december 2017 worden afgesloten voor het doorgaand verkeer;</text:p>
            <text:p text:style-name="common-al">dat de Compagnonsstraat en Van Dekemalaan Heerenveen in de periode tussen 28 augustus en 1 december 2017 bereikbaar blijven voor bestemmingsverkeer voor zover de werkzaamheden dit mogelijk maken;</text:p>
            <text:p text:style-name="common-al">dat de bewoners en bedrijven door middel van een nieuwsbrief op de hoogte worden gesteld van de komende werkzaamheden en de daarmee gepaard gaande overlast;</text:p>
            <text:p text:style-name="common-al">dat dit verkeersbesluit binnen de (wettelijk) voorgeschreven periode van 6 weken ter inzage legging kan vallen;</text:p>
            <text:p text:style-name="common-al">dat bedoelde weg is gelegen binnen de gemeente Heerenveen en bij de gemeente Heerenveen in beheer is;</text:p>
            <text:p text:style-name="common-al">dat overleg met het openbaar vervoersbedrijf heeft plaatsgevonden;</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de Compagnonsstraat en Van Dekemalaan gefaseerd gesloten te verklaren in beide richtingen voor voertuigen, ruiters en geleiders van rij- of trekdieren of vee.<text:span text:style-name="nadrukvet"/></text:p>
            <text:p text:style-name="common-al">De maatregelen gelden in de periode tussen 28 augustus en 1 december 2017 of zoveel eerder of later als noodzakelijk wordt geacht. </text:p>
            <text:p text:style-name="common-al">Heerenveen, 7 jili 2017</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2">
              <text:list-item text:style-override="id1-3-2-2-1-32-1">
                <text:number>-</text:number>
                <text:p text:style-name="al">uw naam en adres</text:p>
              </text:list-item>
              <text:list-item text:style-override="id1-3-2-2-1-32-2">
                <text:number>-</text:number>
                <text:p text:style-name="al">datum van het bezwaarschrift</text:p>
              </text:list-item>
              <text:list-item text:style-override="id1-3-2-2-1-32-3">
                <text:number>-</text:number>
                <text:p text:style-name="al">een omschrijving van het besluit waartegen u bezwaar heeft (indien mogelijk een kopie bijvoegen)</text:p>
              </text:list-item>
              <text:list-item text:style-override="id1-3-2-2-1-32-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9899</text:span><text:line-break/><text:date style:data-style-name="dag" text:fixed="true" text:date-value="2017-07-11"/><text:line-break/><text:date style:data-style-name="jaar" text:fixed="true" text:date-value="2017-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9899</text:span><text:date style:data-style-name="nicedate" text:fixed="true" text:date-value="2017-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9899</text:span><text:date style:data-style-name="nicedate" text:fixed="true" text:date-value="2017-07-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7-11</meta:user-defined>
    <meta:user-defined meta:name="OVERHEIDop.publicationIssue">39899</meta:user-defined>
    <meta:user-defined meta:name="OVERHEIDop.StcrtID/DC.identifier">stcrt-2017-39899</meta:user-defined>
    <meta:user-defined meta:name="DCTERMS.alternative">Gemeente Heerenveen - Herinrichtingswerkzaamheden Compagnonsstraat en Van Dekemalaan Heerenveen - Compagnonsstraat en Van Dekemalaan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2BC 14</meta:user-defined>
    <meta:user-defined meta:name="OVERHEIDop.woonplaats">Heerenveen</meta:user-defined>
    <meta:user-defined meta:name="OVERHEIDop.straatnaam">Van Dekemalaan</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7.3002987</meta:user-defined>
    <meta:user-defined meta:name="DCTERMS.abstract">Herinrichtingswerkzaamheden Compagnonsstraat en Van Dekemalaan Heerenvee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976 552426</meta:user-defined>
    <meta:user-defined meta:name="OVERHEIDop.versieInformatie"/>
  </office:meta>
</office:document-meta>
</file>