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MEENTE TIEL - STOPVERBOD WILHELMINA DRUCKERSTRAAT - TIEL</text:p>
          </table:table-cell>
          <table:table-cell office:value-type="string" table:style-name="staatscourantkop.B.cell">
            <text:section text:name="plaatje_id1-3-1-1" text:style-name="plaatje">
              <text:p text:style-name="illustratie_id1-3-1-1-1"><draw:frame draw:style-name="illustratie_id1-3-1-1-1" text:anchor-type="paragraph" svg:width="40mm" svg:height="11.79999999999999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VERKEERSBESLUIT</text:p>
          <text:p text:style-name="bezwaarschrift_al">
          <text:span text:style-name="nadrukvet">STOPVERBOD WILHELMINA DRUCKERSTRAAT</text:span>
        </text:p>
          <text:p text:style-name="bezwaarschrift_al">Nr. VB2017007</text:p>
          <text:p text:style-name="bezwaarschrift_al">
          <text:span text:style-name="nadrukvet">Gelet op </text:span>
        </text:p>
          <text:p text:style-name="bezwaarschrift_al">Artikel 18, eerst lid, onder d. van de Wegenverkeerswet 1994;</text:p>
          <text:p text:style-name="bezwaarschrift_al">Het besluit van 7 april 2014 van het college van burgemeester en wethouders van de gemeente Tiel waarin de bevoegdheid tot het nemen van verkeersbesluiten gemandateerd is aan de manager van Team Werkvoorbereiding en Uitvoering.</text:p>
          <text:p text:style-name="bezwaarschrift_al">
          <text:span text:style-name="nadrukvet">Aanleiding voor het verkeersbesluit</text:span>
        </text:p>
          <text:p text:style-name="bezwaarschrift_al">Recentelijk is er een overleg geweest tussen de handhavers van Avri en de wijkagent van Tiel-Noord. Hierbij is de parkeer- en verkeerssituatie besproken aan de Wilhelmina Druckerstraat. Doordat er op dit moment geparkeerd mag worden in enkele vakken op de rijbaan van de Wilhelmina Druckerstraat, kan men elkaar bij drukte moeilijk passeren. Wat hierbij vaak gebeurd is dat verkeer in oostelijke richting gebruikt maakt van de rabatstrook achter de haakse parkeer parkeerplaatsen aan de overzijde. Dit levert met regelmaat hinderlijke en gevaarlijke verkeerssituaties op. Op gezamenlijk verzoek van Avri Handhaving en wijkagent van Tiel-Noord.</text:p>
          <text:p text:style-name="bezwaarschrift_al">
          <text:span text:style-name="nadrukvet">Overwegingen ten aanzien van het besluit</text:span>
        </text:p>
          <text:p text:style-name="bezwaarschrift_al">Op grond van artikel 15, eerste lid,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bezwaarschrift_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bezwaarschrift_al">Uit het oogpunt van het verzekeren van de veiligheid op de weg, het beschermen van de weggebruikers en hun passagiers het voorkomen of beperken van door het verkeer veroorzaakte overlast, hinder of schade en het voorkomen of beperken van door het verkeer veroorzaakte aantasting van het karakter of van de functie van objecten of gebieden is het gewenst om tot dit verkeersbesluit te komen.</text:p>
          <text:p text:style-name="bezwaarschrift_al">
          <text:span text:style-name="nadrukcur">Type wegen </text:span>
        </text:p>
          <text:p text:style-name="bezwaarschrift_al">De Wilhelmina Druckerstraat bevindt zich binnen de bebouwde kom. De weg is in eigendom en beheer van de gemeente Tiel. De Wilhelmina Druckerstraat heeft een snelheidsregime van 30 km/u.</text:p>
          <text:p text:style-name="bezwaarschrift_al">
          <text:span text:style-name="nadrukondlijn">Het verkeersbesluit wordt genomen overwegende</text:span>:</text:p>
          <text:p text:style-name="bezwaarschrift_al"/>
          <text:list text:style-name="id1-3-2-3-17">
            <text:list-item text:style-override="id1-3-2-3-17-1">
              <text:number>1.</text:number>
              <text:p text:style-name="al">·Er in de huidige situatie sprake is van ongewenst en gevaarlijk verkeersgedrag, omdat er verkeer vlak achter geparkeerde auto’s langsrijdt over een rabatstrook tussen rijbaan en parkeervakken.</text:p>
            </text:list-item>
            <text:list-item text:style-override="id1-3-2-3-17-2">
              <text:number>2.</text:number>
              <text:p text:style-name="al">·De geparkeerde voertuigen hier slecht zicht op hebben en dit ook niet verwachten; </text:p>
            </text:list-item>
            <text:list-item text:style-override="id1-3-2-3-17-3">
              <text:number>3.</text:number>
              <text:p text:style-name="al">·Deze maatregel in overleg met de Avri handhaving, wijkagent Tiel-Noord en de COOP supermarkt tot stand gekomen;</text:p>
            </text:list-item>
            <text:list-item text:style-override="id1-3-2-3-17-4">
              <text:number>4.</text:number>
              <text:p text:style-name="al">·Deze maatregel de gelegenheid geeft om over te gaan tot handhaving;</text:p>
            </text:list-item>
            <text:list-item text:style-override="id1-3-2-3-17-5">
              <text:number>5.</text:number>
              <text:p text:style-name="al">·Er blijft voldoende parkeergelegenheid is in de nabije omgeving van het winkelcentrum. Een verwijzing naar een parkeerterrein aan de achterzijde van het winkelcentrum staat ook aangegeven;</text:p>
            </text:list-item>
            <text:list-item text:style-override="id1-3-2-3-17-6">
              <text:number>6.</text:number>
              <text:p text:style-name="al">·Er in dit gebied al een zone parkeerverbod van kracht is.</text:p>
            </text:list-item>
          </text:list>
          <text:p text:style-name="bezwaarschrift_al">   </text:p>
          <text:p text:style-name="bezwaarschrift_al">
          <text:span text:style-name="nadrukvet">Advies van de hulpdiensten </text:span>
        </text:p>
          <text:p text:style-name="bezwaarschrift_al">In het hulpdienstenoverleg van dinsdag 20 juni 2017 is het concept verkeersbesluit besproken. </text:p>
          <text:p text:style-name="bezwaarschrift_al">Hier zijn geen bijzonderheden naar voren gekomen.</text:p>
          <text:p text:style-name="bezwaarschrift_al"> </text:p>
          <text:p text:style-name="bezwaarschrift_al">
          <text:span text:style-name="nadrukvet">Gehoord</text:span>
        </text:p>
          <text:p text:style-name="bezwaarschrift_al">Overeenkomstig artikel 24 van het Besluit Administratieve Bepalingen inzake het wegverkeer (BABW) heeft tevens overleg plaatsgevonden met de verkeersadviseur van de politie-eenheid Oost Nederland. Op 20 juni 2017 heeft hij onderstaand advies gegeven op het voorgenomen maatregelen in het concept verkeersbesluit:</text:p>
          <text:p text:style-name="bezwaarschrift_al"> </text:p>
          <text:p text:style-name="bezwaarschrift_al">
          <text:span text:style-name="nadrukcur">Indien de maatregelen worden uitgevoerd op de in het (U)BABW voorgeschreven wijze, daarbij </text:span>
        </text:p>
          <text:p text:style-name="bezwaarschrift_al">
          <text:span text:style-name="nadrukcur">de omschrijving en motivatie van het bijgevoegde concept verkeersbesluit in ogenschouw </text:span>
        </text:p>
          <text:p text:style-name="bezwaarschrift_al">
          <text:span text:style-name="nadrukcur">nemende, zijn er voor de politie geen bezwaren in verband met de juridische handhaafbaarheid.  </text:span>
        </text:p>
          <text:p text:style-name="bezwaarschrift_al"> </text:p>
          <text:p text:style-name="bezwaarschrift_al">
          <text:span text:style-name="nadrukcur">Onder deze voorwaarden gaat de politie akkoord met het voorgenomen verkeersbesluit.</text:span>
        </text:p>
          <text:p text:style-name="bezwaarschrift_al">  </text:p>
          <text:p text:style-name="bezwaarschrift_al">
          <text:span text:style-name="nadrukvet">Besluit:</text:span>
        </text:p>
          <text:list text:style-name="id1-3-2-3-33">
            <text:list-item text:style-override="id1-3-2-3-33-1">
              <text:number>1.</text:number>
              <text:p text:style-name="al">Het instellen van een stopverbod op de Wilhelmina Druckerstraat (vanaf de Mathilde Wibautstraat tot aan de Rauwenhoflaan) door middel van het aanbrengen van een doorgetrokken ononderbroken gele wegmarkering op de trottoirband (noordzijde rijbaan) conform bijlage 1, behorende bij het Reglement verkeersregels en verkeerstekens 1990 (RVV 1990).</text:p>
            </text:list-item>
            <text:list-item text:style-override="id1-3-2-3-33-2">
              <text:number>2.</text:number>
              <text:p text:style-name="al">Het verwijderen van de huidige (bijna niet meer zichtbare) markering van de parkeervakken op de rijbaan.</text:p>
            </text:list-item>
            <text:list-item text:style-override="id1-3-2-3-33-3">
              <text:number>3.</text:number>
              <text:p text:style-name="al">Alle maatregelen conform bijgevoegde gewaarmerkte plattegrondtekening </text:p>
            </text:list-item>
          </text:list>
          <text:p text:style-name="bezwaarschrift_al"> </text:p>
          <text:p text:style-name="bezwaarschrift_al">Tiel,  4 juli 2017</text:p>
          <text:p text:style-name="bezwaarschrift_al">burgemeester en wethouders,</text:p>
          <text:p text:style-name="bezwaarschrift_al">namens hen,</text:p>
          <text:p text:style-name="bezwaarschrift_al">teammanager Werkvoorbereiding en Uitvoering</text:p>
          <text:p text:style-name="bezwaarschrift_al">                       </text:p>
          <text:p text:style-name="bezwaarschrift_al">
          <text:span text:style-name="nadrukvet">Bezwaarmogelijkheid</text:span>
        </text:p>
          <text:p text:style-name="bezwaarschrift_al">Als u het niet eens bent met dit besluit, kunt u binnen zes weken na de verzenddatum van dit besluit een bezwaarschrift indienen. In het bezwaarschrift vermeldt u:</text:p>
          <text:list text:style-name="id1-3-2-3-42">
            <text:list-item text:style-override="id1-3-2-3-42-1">
              <text:number>1.</text:number>
              <text:p text:style-name="al">uw      naam en adres (inclusief postcode);</text:p>
            </text:list-item>
            <text:list-item text:style-override="id1-3-2-3-42-2">
              <text:number>2.</text:number>
              <text:p text:style-name="al">de      datum;</text:p>
            </text:list-item>
            <text:list-item text:style-override="id1-3-2-3-42-3">
              <text:number>3.</text:number>
              <text:p text:style-name="al">waarom      u het niet eens bent met het besluit;</text:p>
            </text:list-item>
            <text:list-item text:style-override="id1-3-2-3-42-4">
              <text:number>4.</text:number>
              <text:p text:style-name="al">het      kenmerk van het besluit</text:p>
            </text:list-item>
          </text:list>
          <text:p text:style-name="bezwaarschrift_al"> </text:p>
          <text:p text:style-name="bezwaarschrift_al">Vergeet niet uw handtekening op het bezwaarschrift te zetten. </text:p>
          <text:p text:style-name="bezwaarschrift_al"> </text:p>
          <text:p text:style-name="bezwaarschrift_al">Een onafhankelijke bezwarencommissie behandelt uw bezwaarschrift. Deze commissie bepaalt ook of u gelegenheid krijgt om uw bezwaren mondeling toe te lichten. De wettelijke termijn voor het afhandelen van uw bezwaarschrift bedraagt twaalf weken, gerekend vanaf de dag na die waarop de termijn voor het indienen van een bezwaarschrift is verstreken. Deze termijn kan in sommige gevallen verlengd worden.</text:p>
          <text:p text:style-name="bezwaarschrift_al"> </text:p>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De behandeling van een verzoek door de voorzieningenrechter is niet gratis. U betaalt € 150,--  als u particulier bent. In andere gevallen (bijvoorbeeld voor een stichting) bedragen de kosten € 297,--.</text:p>
          <text:p text:style-name="bezwaarschrift_al"> </text:p>
          <text:p text:style-name="bezwaarschrift_al">Het postadres van de rechtbank is: rechtbank Arnhem, sector bestuursrecht, Postbus 9030, 6800 EM Arnhem.</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395</text:span><text:line-break/><text:date style:data-style-name="dag" text:fixed="true" text:date-value="2017-07-12"/><text:line-break/><text:date style:data-style-name="jaar" text:fixed="true" text:date-value="2017-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9395</text:span><text:date style:data-style-name="nicedate" text:fixed="true" text:date-value="2017-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9395</text:span><text:date style:data-style-name="nicedate" text:fixed="true" text:date-value="2017-07-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MEENTE TIEL - STOPVERBOD WILHELMINA DRUCKERSTRAAT - TIEL</meta:user-defined>
    <meta:user-defined meta:name="OVERHEIDop.doctype">Officiële Publicaties, versie 1.1</meta:user-defined>
    <meta:user-defined meta:name="DCTERMS.W3CDTF/OVERHEIDop.jaargang">2017</meta:user-defined>
    <meta:user-defined meta:name="DCTERMS.W3CDTF/DCTERMS.available">2017-07-12</meta:user-defined>
    <meta:user-defined meta:name="OVERHEIDop.publicationIssue">39395</meta:user-defined>
    <meta:user-defined meta:name="OVERHEIDop.StcrtID/DC.identifier">stcrt-2017-39395</meta:user-defined>
    <meta:user-defined meta:name="DCTERMS.alternative">Gemeente Tiel - Stopverbod - Wilhelmina Druckerstraat</meta:user-defined>
    <meta:user-defined meta:name="OVERHEID.Organisatietype/OVERHEID.organisationType">gemeente</meta:user-defined>
    <meta:user-defined meta:name="OVERHEID.Gemeente/OVERHEID.authority">Tiel</meta:user-defined>
    <meta:user-defined meta:name="OVERHEID.Gemeente/DC.creator">Tiel</meta:user-defined>
    <meta:user-defined meta:name="OVERHEID.TaxonomieBeleidsagenda/OVERHEID.category">Verkeer | Organisatie en beleid</meta:user-defined>
    <meta:user-defined meta:name="OVERHEID.Gemeente/DC.spatial">Tiel</meta:user-defined>
    <meta:user-defined meta:name="OVERHEID.PostcodeHuisnummer/OVERHEIDop.postcodeHuisnummer">4003ZP 28</meta:user-defined>
    <meta:user-defined meta:name="OVERHEIDop.woonplaats">Tiel</meta:user-defined>
    <meta:user-defined meta:name="OVERHEIDop.straatnaam">Wilhelmina Drucker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2017007</meta:user-defined>
    <meta:user-defined meta:name="OVERHEIDop.verkeersbordcode">WM7</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plattegrondtekening|exb-2017-29084</meta:user-defined>
    <meta:user-defined meta:name="OVERHEID.EPSG28992/DC.spatial">156430 433751</meta:user-defined>
    <meta:user-defined meta:name="OVERHEIDop.versieInformatie"/>
  </office:meta>
</office:document-meta>
</file>