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7-3678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6787</text:p>
          </table:table-cell>
        </table:table-row>
        <table:table-row table:style-name="staatscourant.koprow1">
          <table:covered-table-cell/>
          <table:covered-table-cell/>
          <table:table-cell office:value-type="string" table:style-name="staatscourant.publicatiedatumcel">
            <text:p>29 juni</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Hedel (RPAS-vlucht), Ministerie van Defensie</text:h>
      <text:p text:style-name="ifm_p_font.italic_mt.7.4mm_ifm">23 juni 2017</text:p>
      <text:p text:style-name="ifm_p_font.italic_ifm">Nr. MLA/093/2017</text:p>
      <text:p text:style-name="ifm_p_mt.3.7mm_ifm">De Minister van Defensie,</text:p>
      <text:p text:style-name="ifm_p_mt.3.7mm_ifm">Handelende in overeenstemming met de Staatssecretaris van Infrastructuur en Milieu;</text:p>
      <text:p text:style-name="ifm_p_mt.3.7mm_ifm">Gelezen het verzoek van de commandant van het Mediacentrum Defensie van 6 juni 2017;</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een op afstand bestuurd luchtvaartuig (DJI Phantom 4pro) voor het maken van filmopnames ter ondersteuning van de genie wordt het volgende gebied als tijdelijk gebied met beperkingen (TGB) aangewezen:</text:p>
      <text:p text:style-name="ifm_p_indent.0mm_mleft.7mm_ifm"><text:span text:style-name="ifm_span_font.bold_ifm">TGB Hedel</text:span></text:p>
      <text:p text:style-name="ifm_p_indent.0mm_mleft.7mm_ifm">een cirkelvormig gebied met een straal van 300 meter met als middelpunt coördinaat 51°43'41.70"N 005°16'38.30"E, van grondniveau tot 150 ft boven grondniveau (zie figuur 1);</text:p>
      <text:p text:style-name="ifm_p_mt.3.7mm_indent.-7mm_mleft.7mm_ifm">2.<text:tab/>Het gebied, genoemd in het eerste lid, wordt ingesteld op de hieronder genoemde datum en tijdstippen:</text:p>
      <text:p text:style-name="ifm_p_indent.0mm_mleft.7mm_ifm">donderdag 29 juni 2017 van 12:00 uur tot 17:00 uur lokale tijd.</text:p>
      <text:p text:style-name="ifm_p_mt.3.7mm_page.break-before_ifm"><draw:frame draw:name="Afbeelding1" draw:style-name="frame.picture" draw:z-index="1" svg:height="125mm" svg:width="147mm" text:anchor-type="paragraph" style:rel-height="scale" style:rel-width="scale"><draw:image draw:filter-name="PNG - Portable Network Graphics" xlink:actuate="onLoad" xlink:href="Pictures/stcrt-2017-36787-001.png" xlink:show="embed" xlink:type="simple"/></draw:frame><draw:frame draw:name="Bron4" draw:style-name="frame.bron" text:anchor-type="as-char" svg:width="147mm" svg:y="0mm"><draw:text-box><text:p text:style-name="ifm_p_mt.2mm_ifm"><text:span text:style-name="ifm_span_font.bold_ifm">Figuur 1: TGB Hedel</text:span></text:p></draw:text-box></draw:frame></text:p>
      <text:h text:style-name="ifm_p_font.bold_mt.5.08mm_page.keep-with-next_ifm" text:outline-level="2">Artikel<text:s/>2<text:s/></text:h>
      <text:p text:style-name="ifm_p_mt.4.23mm_ifm">Voor het gebruik van het TGB Hedel gelden de volgende regels:</text:p>
      <text:p text:style-name="ifm_p_indent.-7mm_mleft.7mm_ifm">a.<text:tab/>het uitvoeren van andere dan bij de filmopnames betrokken vluchten in het TGB Hedel is niet toegestaan, met uitzondering van gecoördineerde vluchten door luchtvaartuigen die vooraf toestemming hebben verkregen van AOCS NM LVL;</text:p>
      <text:p text:style-name="ifm_p_indent.-7mm_mleft.7mm_ifm">b.<text:tab/>gedurende de uitvoering van de vluchten met het op afstand bestuurde luchtvaartuig dient te allen tijde contact mogelijk te zijn tussen de uitvoerende eenheid en AOCS NM LVL;</text:p>
      <text:p text:style-name="ifm_p_indent.-7mm_mleft.7mm_ifm">c.<text:tab/>aanvang en beëindiging van de vluchten met het op afstand bestuurde luchtvaartuig worden gecoördineerd met AOCS NM LVL;</text:p>
      <text:p text:style-name="ifm_p_indent.-7mm_mleft.7mm_ifm">d.<text:tab/>gedurende de uitvoering van de vluchten moeten aaneengesloten bebouwing, ziekenhuizen, sanatoria en dergelijke worden vermeden;</text:p>
      <text:p text:style-name="ifm_p_indent.-7mm_mleft.7mm_ifm">e.<text:tab/>tijdens de uitvoering van de vluchten met het op afstand bestuurde luchtvaartuig worden de in het “Operations Manual” opgenomen beperkingen in acht genomen.</text:p>
      <text:h text:style-name="ifm_p_font.bold_mt.5.08mm_page.keep-with-next_ifm" text:outline-level="2">Artikel<text:s/>3<text:s/></text:h>
      <text:p text:style-name="ifm_p_mt.4.23mm_ifm">Handelen in strijd met artikel 2, onderdeel a, van deze beschikking is een strafbaar feit.</text:p>
      <text:h text:style-name="ifm_p_font.bold_mt.5.08mm_page.keep-with-next_ifm" text:outline-level="2">Artikel<text:s/>4<text:s/></text:h>
      <text:p text:style-name="ifm_p_mt.4.23mm_ifm">Deze beschikking treedt in werking met ingang van 29 juni 2017 en vervalt met ingang van 30 juni 2017.</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S.H.P.M.<text:s/>Pellemans,<text:line-break/>Kolonel-vlieger</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opereren met een op afstand bestuurd luchtvaartuig (remotely piloted aircraft system, RPAS) wordt binnen de defensieorganisatie uitgevoerd door verschillende eenheden. Activiteiten waarbij een RPAS van het type DJI Phantom 4pro wordt ingezet, zijn gebonden aan stringente regelgeving, verwoord in de Regeling vluchten militaire onbemande luchtvaartuigen.</text:p>
      <text:p text:style-name="ifm_p_mt.3.7mm_ifm">Een op afstand bestuurd luchtvaartuig kan conform die regeling worden gebruikt in militaire plaatselijke luchtverkeersleidingsgebieden, restricted areas en tijdelijke gebieden met beperkingen. In deze beschikking is op grond van artikel 9 van het Besluit luchtverkeer 2014 een tijdelijk gebied met beperkingen aangewezen.</text:p>
      <text:p text:style-name="ifm_p_mt.3.7mm_ifm">Het tijdelijke gebied met beperkingen Hedel is gelegen ter plaatse van het oefengebied “Engelse Gat” van de genie te Hedel. Binnen het tijdelijke gebied met beperkingen zullen vluchten worden uitgevoerd ten behoeve van filmopnames van watersnoodscenario’s ter ondersteuning van de genie. Via een vooraf gepubliceerde NOTAM is het vliegverkeer gewaarschuwd dat het betrokken luchtruim verboden gebied is.</text:p>
      <text:p text:style-name="ifm_p_mt.3.7mm_ifm">Luchtvaartuigen in gebruik bij de Landelijke eenheid, afdeling Luchtvaart, en luchtvaartuigen ten behoeve van HEMS- en SAR-vluchten mogen het tijdelijke gebied met beperkingen binnenvliegen na toestemming van AOCS NM LV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36787</text:span><text:tab/>29 juni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36787</text:span><text:tab/>29 juni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Hedel (RPAS-vlucht), Ministerie van Defensie</dc:title>
    <meta:user-defined meta:name="OVERHEIDop.versieInformatie"/>
    <meta:user-defined meta:name="OVERHEID.Ministerie/DC.creator">Ministerie van Defensie</meta:user-defined>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7-3678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36787</meta:user-defined>
    <meta:user-defined meta:name="OVERHEIDop.publicationName">Staatscourant</meta:user-defined>
    <meta:user-defined meta:name="OVERHEID.Organisatietype/OVERHEID.organisationType">ministerie</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Hedel (RPAS-vlucht), Ministerie van Defensie</meta:user-defined>
    <meta:user-defined meta:name="DCTERMS.W3CDTF/DCTERMS.available">2017-06-29</meta:user-defined>
  </office:meta>
</office:document-meta>
</file>