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Shantykorendag met braderie op 2 september 2017 op de locatie centrum van Akkrum wordt georganiseerd;</text:p>
            <text:p text:style-name="common-al">dat het noodzakelijk is om de Heechein (vanaf nummer 42 t/m nummer 2), Bourren en  Kanadeeskestrjitte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AKKRUM, </text:span>
            <text:span text:style-name="nadrukvet">H</text:span>
            <text:span text:style-name="nadrukvet">EECHEIN</text:span>
            <text:span text:style-name="nadrukvet"> (vanaf nummer 42 t/m nummer 2), B</text:span>
            <text:span text:style-name="nadrukvet">OURREN</text:span>
            <text:span text:style-name="nadrukvet">, K</text:span>
            <text:span text:style-name="nadrukvet">ANADEESKESTRJITTE,</text:span>
          </text:p>
            <text:p text:style-name="common-al">onder de voorwaarden dat:</text:p>
            <text:p text:style-name="common-al">de gesloten verklaring geldt op 2 september vanaf 08:00 uur tot en met 19:00 uur of zoveel eerder of later als ter zake noodzakelijk wordt geacht. </text:p>
            <text:p text:style-name="common-al">Heerenveen, 15 mei 2017</text:p>
            <text:p text:style-name="common-al">Hoogachtend, </text:p>
            <text:p text:style-name="common-al">Burgemeester en wethouders van Heerenveen,</text:p>
            <text:p text:style-name="common-al">namens dit college</text:p>
            <text:p text:style-name="common-al">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405</text:span><text:line-break/><text:date style:data-style-name="dag" text:fixed="true" text:date-value="2017-06-08"/><text:line-break/><text:date style:data-style-name="jaar" text:fixed="true" text:date-value="2017-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405</text:span><text:date style:data-style-name="nicedate" text:fixed="true" text:date-value="2017-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2405</text:span><text:date style:data-style-name="nicedate" text:fixed="true" text:date-value="2017-06-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6-08</meta:user-defined>
    <meta:user-defined meta:name="OVERHEIDop.publicationIssue">32405</meta:user-defined>
    <meta:user-defined meta:name="OVERHEIDop.StcrtID/DC.identifier">stcrt-2017-32405</meta:user-defined>
    <meta:user-defined meta:name="DCTERMS.alternative">Gemeente Heerenveen - tijdelijk gesloten verklaring op 2 september 2017 in verband met de Shantykorendag  - Heechein ter hoogte van nr 2 t/m nr 42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meta:user-defined>
    <meta:user-defined meta:name="OVERHEIDop.woonplaats">Akkrum</meta:user-defined>
    <meta:user-defined meta:name="OVERHEIDop.straatnaam">Heechein</meta:user-defined>
    <meta:user-defined meta:name="OVERHEID.PostcodeHuisnummer/OVERHEIDop.postcodeHuisnummer">8491EM 42</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4898 562676</meta:user-defined>
    <meta:user-defined meta:name="OVERHEID.EPSG28992/DC.spatial">184920 562658</meta:user-defined>
    <meta:user-defined meta:name="OVERHEIDop.versieInformatie"/>
  </office:meta>
</office:document-meta>
</file>