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de Lúnberter merke van 21 september tot en met 24 september 2017 in het centrum van Luinjeberd wordt georganiseerd;</text:p>
            <text:p text:style-name="common-al">dat het noodzakelijk is om de Bornego af te sluiten voor verkeer, omdat  het bovengenoemde evenement (deels) zal plaatsvinden op deze weg;</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 gelegen is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23 september 2017 van 13:00 uur tot en met 16:00 uur.</text:p>
            <text:p text:style-name="common-al">
            <text:span text:style-name="nadrukvet">LUINJEBERD</text:span>, <text:span text:style-name="nadrukvet">BORNEGO (VANAF AFSLAG H.B, JONKERWEG TOT KRUISING MET AENGWIDERWEG)</text:span></text:p>
            <text:p text:style-name="common-al">Heerenveen, 24 mei 2017</text:p>
            <text:p text:style-name="common-al">Hoogachtend, </text:p>
            <text:p text:style-name="common-al">Burgemeester en wethouders van Heerenveen,</text:p>
            <text:p text:style-name="common-al">namens dit college</text:p>
            <text:p text:style-name="common-al">Afdelingshoofd vergunningen,</text:p>
            <text:p text:style-name="common-al">J. 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401</text:span><text:line-break/><text:date style:data-style-name="dag" text:fixed="true" text:date-value="2017-06-08"/><text:line-break/><text:date style:data-style-name="jaar" text:fixed="true" text:date-value="2017-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401</text:span><text:date style:data-style-name="nicedate" text:fixed="true" text:date-value="2017-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401</text:span><text:date style:data-style-name="nicedate" text:fixed="true" text:date-value="2017-06-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6-08</meta:user-defined>
    <meta:user-defined meta:name="OVERHEIDop.publicationIssue">32401</meta:user-defined>
    <meta:user-defined meta:name="OVERHEIDop.StcrtID/DC.identifier">stcrt-2017-32401</meta:user-defined>
    <meta:user-defined meta:name="DCTERMS.alternative">Gemeente Heerenveen - tijdelijk gesloten verklaring van 2109-2017 tot en met 24-09-2017 in verband met de Lúnberter Merke  - centrum Luinjeber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59BR 114</meta:user-defined>
    <meta:user-defined meta:name="OVERHEIDop.woonplaats">Luinjeberd</meta:user-defined>
    <meta:user-defined meta:name="OVERHEIDop.straatnaam">Aengwirder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818 556017</meta:user-defined>
    <meta:user-defined meta:name="OVERHEIDop.versieInformatie"/>
  </office:meta>
</office:document-meta>
</file>