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Multiculti Festival op 10 juni 2017 op de locatie Gemeenteplein te Heerenveen wordt georganiseerd;</text:p>
            <text:p text:style-name="common-al">dat het noodzakelijk is om het van Harenspad te Heerenveen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 </text:span>
            <text:span text:style-name="nadrukvet">,</text:span>
            <text:span text:style-name="nadrukvet">van </text:span>
            <text:span text:style-name="nadrukvet">Harenspad</text:span>
          </text:p>
            <text:p text:style-name="common-al">onder de voorwaarden dat:</text:p>
            <text:p text:style-name="common-al">de gesloten verklaring geldt op 10 juni 2017 vanaf 06:00 uur tot en met 20:00 uur.</text:p>
            <text:p text:style-name="common-al">Heerenveen, 6 jun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390</text:span><text:line-break/><text:date style:data-style-name="dag" text:fixed="true" text:date-value="2017-06-08"/><text:line-break/><text:date style:data-style-name="jaar" text:fixed="true" text:date-value="2017-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390</text:span><text:date style:data-style-name="nicedate" text:fixed="true" text:date-value="2017-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390</text:span><text:date style:data-style-name="nicedate" text:fixed="true" text:date-value="2017-06-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8</meta:user-defined>
    <meta:user-defined meta:name="OVERHEIDop.publicationIssue">32390</meta:user-defined>
    <meta:user-defined meta:name="OVERHEIDop.StcrtID/DC.identifier">stcrt-2017-32390</meta:user-defined>
    <meta:user-defined meta:name="DCTERMS.alternative">Gemeente Heerenveen - tijdelijk gesloten verklaring van het van Harenspad te Heerenveen op 10 juni 2017 in verband met Multi Culti Festival - gemeenteplei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MA 3</meta:user-defined>
    <meta:user-defined meta:name="OVERHEIDop.woonplaats">Heerenveen</meta:user-defined>
    <meta:user-defined meta:name="OVERHEIDop.straatnaam">Gemeenteplei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112 552708</meta:user-defined>
    <meta:user-defined meta:name="OVERHEIDop.versieInformatie"/>
  </office:meta>
</office:document-meta>
</file>