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7</text:span>
            <text:span text:style-name="nadrukvet">.300</text:span>
            <text:span text:style-name="nadrukvet">2312</text:span>
          </text:p>
            <text:p text:style-name="common-al">Onderwerp: Asfalteringswerkzaamheden Stadionweg Heerenveen</text:p>
            <text:p text:style-name="common-al">
            <text:span text:style-name="nadrukvet">Burgemeester en wethouders van Heerenveen;</text:span>
          </text:p>
            <text:p text:style-name="common-al">overwegende, </text:p>
            <text:p text:style-name="common-al">dat het om onderhoudstechnische redenen noodzakelijk wordt geacht dat de Stadionweg opnieuw wordt geasfalteerd;</text:p>
            <text:p text:style-name="common-al">dat de asfaltlaag van de Stadionweg in slechte staat verkeerd en wordt vervangen door een nieuwe laag asfalt;</text:p>
            <text:p text:style-name="common-al">dat de bovengenoemde weg wordt gebruikt als belangrijke ontsluitingsweg van het de aanliggende wijken en het Sportstadgebied;</text:p>
            <text:p text:style-name="common-al">dat de Stadionweg wordt gebruikt door het openbaar vervoer; </text:p>
            <text:p text:style-name="common-al">dat de Stadionweg gefaseerd wordt afgesloten voor het doorgaand verkeer;</text:p>
            <text:p text:style-name="common-al">dat het openbaar vervoer via een alternatieve route zal rijden;</text:p>
            <text:p text:style-name="common-al">dat de asfalteringswerkzaamheden zijn gepland in de periode van 10 juli t/m 4 augustus 2017;</text:p>
            <text:p text:style-name="common-al">dat de asfalteringswerkzaamheden in de periode van 10 juli t/m 4 augustus 2017 in </text:p>
            <text:p text:style-name="common-al">2 fasen plaatsvindt;</text:p>
            <text:list text:style-name="id1-3-2-2-1-14">
              <text:list-item text:style-override="id1-3-2-2-1-14-1">
                <text:number>•</text:number>
                <text:p text:style-name="al">Fase 1: Asfaltering Stadionweg weggedeelte tussen de Atalantastraat en de Oranje Nassaulaan in de periode van 10 juli t/m 21 juli 2017;</text:p>
              </text:list-item>
              <text:list-item text:style-override="id1-3-2-2-1-14-2">
                <text:number>•</text:number>
                <text:p text:style-name="al">Fase 2: Asfaltering Stadionweg weggedeelte tussen de K.R. Poststraat tot en met de Atalantastraat in de periode van 24 juli t/m 4 augustus 2017;</text:p>
              </text:list-item>
            </text:list>
            <text:p text:style-name="common-al">dat de bewoners en bedrijven door middel van een nieuwsbrief op de hoogte worden gesteld van de komende asfalteringswerkzaamheden en de daarmee gepaard gaande  overlast;</text:p>
            <text:p text:style-name="common-al">dat de werkzaamheden binnen de (wettelijk) voorgeschreven periode van 6 weken ter inzage legging kunnen vallen;</text:p>
            <text:p text:style-name="common-al">dat bedoelde weg is gelegen binnen de gemeente Heerenveen en bij de gemeente Heerenveen in beheer is;</text:p>
            <text:p text:style-name="common-al">dat overleg met het openbaar vervoersbedrijf heeft plaatsgevonden;</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Stadionweg gefaseerd (deels) gesloten te verklaren in beide richtingen voor voertuigen, ruiters en geleiders van rij- of trekdieren of vee.<text:span text:style-name="nadrukvet"/></text:p>
            <text:p text:style-name="common-al">De maatregelen gelden in de periode in de periode tussen 10 juli t/m 4 augustus 2017 of zoveel eerder of later als noodzakelijk wordt geacht. </text:p>
            <text:p text:style-name="common-al">Heerenveen, 2 juni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4">
              <text:list-item text:style-override="id1-3-2-2-1-34-1">
                <text:number>-</text:number>
                <text:p text:style-name="al">uw naam en adres</text:p>
              </text:list-item>
              <text:list-item text:style-override="id1-3-2-2-1-34-2">
                <text:number>-</text:number>
                <text:p text:style-name="al">datum van het bezwaarschrift</text:p>
              </text:list-item>
              <text:list-item text:style-override="id1-3-2-2-1-34-3">
                <text:number>-</text:number>
                <text:p text:style-name="al">een omschrijving van het besluit waartegen u bezwaar heeft (indien mogelijk een kopie bijvoegen)</text:p>
              </text:list-item>
              <text:list-item text:style-override="id1-3-2-2-1-34-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055</text:span><text:line-break/><text:date style:data-style-name="dag" text:fixed="true" text:date-value="2017-06-07"/><text:line-break/><text:date style:data-style-name="jaar" text:fixed="true" text:date-value="2017-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055</text:span><text:date style:data-style-name="nicedate" text:fixed="true" text:date-value="2017-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055</text:span><text:date style:data-style-name="nicedate" text:fixed="true" text:date-value="2017-06-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6-07</meta:user-defined>
    <meta:user-defined meta:name="OVERHEIDop.publicationIssue">32055</meta:user-defined>
    <meta:user-defined meta:name="OVERHEIDop.StcrtID/DC.identifier">stcrt-2017-32055</meta:user-defined>
    <meta:user-defined meta:name="DCTERMS.alternative">Gemeente Heerenveen - Asfalteringswerkzaamheden Stadionweg Heerenveen -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GV 79</meta:user-defined>
    <meta:user-defined meta:name="OVERHEIDop.woonplaats">Heerenveen</meta:user-defined>
    <meta:user-defined meta:name="OVERHEIDop.straatnaam">De Opslach</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7.3002312</meta:user-defined>
    <meta:user-defined meta:name="DCTERMS.abstract">Asfalteringswerkzaamheden Stadionweg Heerenve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896 552848</meta:user-defined>
    <meta:user-defined meta:name="OVERHEIDop.versieInformatie"/>
  </office:meta>
</office:document-meta>
</file>