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7-3055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bold_mt.10mm_ifm" style:family="text" style:name="ifm_span_font.bold_mt.10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555</text:p>
          </table:table-cell>
        </table:table-row>
        <table:table-row table:style-name="staatscourant.koprow1">
          <table:covered-table-cell/>
          <table:covered-table-cell/>
          <table:table-cell office:value-type="string" table:style-name="staatscourant.publicatiedatumcel">
            <text:p>2 juni</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Stroe (RPAS-vlucht)</text:h>
      <text:p text:style-name="ifm_p_font.italic_mt.7.4mm_ifm">24 mei 2017</text:p>
      <text:p text:style-name="ifm_p_font.italic_ifm">Nr. MLA/059/2017</text:p>
      <text:p text:style-name="ifm_p_mt.3.7mm_ifm">De Minister van Defensie,</text:p>
      <text:p text:style-name="ifm_p_mt.3.7mm_ifm">Handelende in overeenstemming met de Staatssecretaris van Infrastructuur en Milieu;</text:p>
      <text:p text:style-name="ifm_p_mt.3.7mm_ifm">Gelezen het verzoek van de sectie communicatie van 11 LMB van 21 april 2017;</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DJI Inspire 1 UA-systeem ten behoeve van opnames voor promotiedoeleinden wordt als inzetgebied het volgende tijdelijke gebied met beperkingen (TGB) aangewezen:</text:p>
      <text:p text:style-name="ifm_p_indent.0mm_mleft.7mm_ifm"><text:span text:style-name="ifm_span_font.bold_ifm">TGB Stroe</text:span></text:p>
      <text:p text:style-name="ifm_p_indent.0mm_mleft.7mm_ifm">een cirkelvormig gebied met een straal van een (1) nautische mijl met als middelpunt coördinaat 52°12'05.23"N 005°43'53.49"E, van grondniveau tot 900 ft AGL (zie figuur 1);</text:p>
      <text:p text:style-name="ifm_p_mt.3.7mm_indent.-7mm_mleft.7mm_ifm">2.<text:tab/>Het gebied, genoemd in het eerste lid, wordt ingesteld op de hieronder genoemde datum en tijdstippen:</text:p>
      <text:p text:style-name="ifm_p_indent.0mm_mleft.7mm_ifm">zondag 28 mei 2017 van 08:00 uur tot 17:00 uur lokale tijd.<draw:frame draw:name="Afbeelding1" draw:style-name="frame.picture.inline" draw:z-index="1" svg:height="101mm" svg:width="150mm" text:anchor-type="as-char" style:rel-height="scale" style:rel-width="scale"><draw:image draw:filter-name="PNG - Portable Network Graphics" xlink:actuate="onLoad" xlink:href="Pictures/stcrt-2017-30555-001.png" xlink:show="embed" xlink:type="simple"/></draw:frame><text:line-break/><text:span text:style-name="ifm_span_font.bold_mt.10mm_ifm">Figuur 1: TGB Stroe</text:span><text:line-break/><text:line-break/></text:p>
      <text:h text:style-name="ifm_p_font.bold_mt.5.08mm_page.keep-with-next_ifm" text:outline-level="2">Artikel<text:s/>2<text:s/></text:h>
      <text:p text:style-name="ifm_p_mt.4.23mm_ifm">Voor het gebruik van het TGB Stroe gelden de volgende regels:</text:p>
      <text:p text:style-name="ifm_p_indent.-7mm_mleft.7mm_ifm">a.<text:tab/>het uitvoeren van andere dan bij de opnames betrokken vluchten in het TGB Stroe is niet toegestaan, met uitzondering van gecoördineerde vluchten door luchtvaartuigen die vooraf toestemming hebben verkregen van AOCS NM LVL;</text:p>
      <text:p text:style-name="ifm_p_indent.-7mm_mleft.7mm_ifm">b.<text:tab/>gedurende de uitvoering van de vluchten met het DJI Inspire 1 UA-systeem dient te allen tijde contact mogelijk te zijn tussen de uitvoerende eenheid en AOCS NM LVL;</text:p>
      <text:p text:style-name="ifm_p_indent.-7mm_mleft.7mm_ifm">c.<text:tab/>aanvang en beëindiging van de vluchten met het DJI Inspire 1 UA-systeem worden gecoördineerd met AOCS NM LVL;</text:p>
      <text:p text:style-name="ifm_p_indent.-7mm_mleft.7mm_ifm">d.<text:tab/>er wordt niet gevlogen buiten de contouren van het militaire oefenterrein en binnen 150 meter van de snelweg A1;</text:p>
      <text:p text:style-name="ifm_p_indent.-7mm_mleft.7mm_ifm">e.<text:tab/>gedurende de uitvoering van de vluchten moeten aaneengesloten bebouwing, ziekenhuizen, sanatoria en dergelijke worden vermeden;</text:p>
      <text:p text:style-name="ifm_p_indent.-7mm_mleft.7mm_ifm">f.<text:tab/>tijdens de uitvoering van de vluchten met het DJI Inspire 1 UA-systeem worden de in het “Operations Manual” opgenomen beperkingen in acht genomen.</text:p>
      <text:h text:style-name="ifm_p_font.bold_mt.5.08mm_page.keep-with-next_ifm" text:outline-level="2">Artikel<text:s/>3<text:s/></text:h>
      <text:p text:style-name="ifm_p_mt.4.23mm_ifm">Handelen in strijd met artikel 2, onderdeel a, van deze beschikking is een strafbaar feit.</text:p>
      <text:h text:style-name="ifm_p_font.bold_mt.5.08mm_page.keep-with-next_ifm" text:outline-level="2">Artikel<text:s/>4<text:s/></text:h>
      <text:p text:style-name="ifm_p_mt.4.23mm_ifm">Deze beschikking treedt in werking met ingang van 28 mei 2017 en vervalt met ingang van 29 mei 2017.</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S.H.P.M.<text:s/>Pellemans,<text:line-break/>Kolonel-vlieger</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opereren met een op afstand bestuurd luchtvaartuig (remotely piloted aircraft system, RPAS) wordt binnen de defensieorganisatie uitgevoerd door verschillende eenheden. Activiteiten waarbij een RPAS van het type DJI Inspire 1 wordt ingezet, zijn gebonden aan stringente regelgeving, verwoord in de Regeling vluchten militaire onbemande luchtvaartuigen.</text:p>
      <text:p text:style-name="ifm_p_mt.3.7mm_ifm">Een op afstand bestuurd luchtvaartuig kan conform die regeling worden gebruikt in militaire plaatselijke luchtverkeersleidingsgebieden, restricted areas en tijdelijke gebieden met beperkingen. In deze beschikking is op grond van artikel 9 van het Besluit luchtverkeer 2014 een tijdelijk gebied met beperkingen aangewezen.</text:p>
      <text:p text:style-name="ifm_p_mt.3.7mm_ifm">Binnen het tijdelijke gebied met beperkingen zullen vluchten worden uitgevoerd ten behoeve van opnames voor promotiedoeleinden. Via een vooraf gepubliceerde NOTAM is het vliegverkeer gewaarschuwd dat het betrokken luchtruim verboden gebied is.</text:p>
      <text:p text:style-name="ifm_p_mt.3.7mm_ifm">Luchtvaartuigen in gebruik bij de Landelijke eenheid, afdeling Luchtvaart, en luchtvaartuigen ten behoeve van HEMS- en SAR-vluchten mogen tijdelijke gebied met beperkingen binnenvliegen na toestemming van AOCS NM LV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30555</text:span><text:tab/>2 juni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30555</text:span><text:tab/>2 juni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Stroe (RPAS-vlucht)</dc:title>
    <meta:user-defined meta:name="OVERHEIDop.versieInformatie"/>
    <meta:user-defined meta:name="OVERHEID.Ministerie/DC.creator">Ministerie van Defensie</meta:user-defined>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7-3055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30555</meta:user-defined>
    <meta:user-defined meta:name="OVERHEIDop.publicationName">Staatscourant</meta:user-defined>
    <meta:user-defined meta:name="OVERHEID.Organisatietype/OVERHEID.organisationType">ministerie</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Stroe (RPAS-vlucht)</meta:user-defined>
    <meta:user-defined meta:name="DCTERMS.W3CDTF/DCTERMS.available">2017-06-02</meta:user-defined>
  </office:meta>
</office:document-meta>
</file>