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7</text:span>
            <text:span text:style-name="nadrukvet">.300</text:span>
            <text:span text:style-name="nadrukvet">2029</text:span>
          </text:p>
            <text:p text:style-name="common-al">Onderwerp: Asfalteringswerkzaamheden Sterrekroos, Kalmoeshof, Scheerling en Ratelaar  Heerenveen</text:p>
            <text:p text:style-name="common-al">
            <text:span text:style-name="nadrukvet">Burgemeester en wethouders van Heerenveen;</text:span>
          </text:p>
            <text:p text:style-name="common-al">overwegende, </text:p>
            <text:p text:style-name="common-al">dat het om onderhoudstechnische redenen noodzakelijk wordt geacht dat de Sterrekroos, Kalmoeshof, Scheerling en een gedeelte van de Ratelaar opnieuw worden geasfalteerd;</text:p>
            <text:p text:style-name="common-al">dat de bestratingsmaterialen van de aanliggende tegelpaden en parkeerstroken van de Sterrekroos, Kalmoeshof, Scheerling en een gedeelte van de Ratelaar worden vervangen door nieuwe materialen;</text:p>
            <text:p text:style-name="common-al">dat de bovengenoemde wegen worden gebruikt als woonstraten in de wijk De Greiden;</text:p>
            <text:p text:style-name="common-al">dat de wegvakken op de Sterrekroos, Kalmoeshof, Scheerling en een gedeelte van de Ratelaar gefaseerd wordt afgesloten voor het verkeer;</text:p>
            <text:p text:style-name="common-al">dat de asfalteringswerkzaamheden in de periode tussen 21 mei en 5 augustus 2017 in 2 fasen zal plaatsvinden;</text:p>
            <text:list text:style-name="id1-3-2-2-1-10">
              <text:list-item text:style-override="id1-3-2-2-1-10-1">
                <text:number>•</text:number>
                <text:p text:style-name="al">Fase 1: Asfaltering Pijlkruidhof en Kalmoeshof van 21 mei t/m 23 juni 2017; </text:p>
              </text:list-item>
              <text:list-item text:style-override="id1-3-2-2-1-10-2">
                <text:number>•</text:number>
                <text:p text:style-name="al">Fase 2: Asfaltering Sterrekroos, Scheerling en Ratelaar van 19 juni t/m 4 augustus 2017;</text:p>
              </text:list-item>
            </text:list>
            <text:p text:style-name="common-al">dat dit binnen de (wettelijk) voorgeschreven periode van 6 weken ter inzage legging kan vallen;</text:p>
            <text:p text:style-name="common-al">dat de bewoners en eventuele bedrijven door middel van een nieuwsbrief op de hoogte worden gesteld van de komende werkzaamheden en de daarmee gepaard gaande (mogelijke) overlast;</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Sterrekroos, Kalmoeshof, Scheerling en een gedeelte van de Ratelaar gefaseerd (deels) gesloten te verklaren in beide richtingen voor voertuigen, ruiters en geleiders van rij- of trekdieren of vee.<text:span text:style-name="nadrukvet"/></text:p>
            <text:p text:style-name="common-al">De maatregelen gelden in de periode in de periode tussen 21 mei en 5 augustus 2017 of zoveel eerder of later als noodzakelijk wordt geacht. </text:p>
            <text:p text:style-name="common-al">Heerenveen, 17 mei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703</text:span><text:line-break/><text:date style:data-style-name="dag" text:fixed="true" text:date-value="2017-05-19"/><text:line-break/><text:date style:data-style-name="jaar" text:fixed="true" text:date-value="2017-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8703</text:span><text:date style:data-style-name="nicedate" text:fixed="true" text:date-value="2017-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8703</text:span><text:date style:data-style-name="nicedate" text:fixed="true" text:date-value="2017-05-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5-19</meta:user-defined>
    <meta:user-defined meta:name="OVERHEIDop.publicationIssue">28703</meta:user-defined>
    <meta:user-defined meta:name="OVERHEIDop.StcrtID/DC.identifier">stcrt-2017-28703</meta:user-defined>
    <meta:user-defined meta:name="DCTERMS.alternative">Gemeente Heerenveen - Asfalteringswerkzaamheden Sterrekroos, Kalmoeshof, Scheerling en Ratelaar Heerenveen
 - Sterrekroos, Kalmoeshof, Scheerling en Ratelaar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meta:user-defined>
    <meta:user-defined meta:name="OVERHEIDop.woonplaats">Heerenveen</meta:user-defined>
    <meta:user-defined meta:name="OVERHEIDop.straatnaam">Sterrekroos</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2029</meta:user-defined>
    <meta:user-defined meta:name="DCTERMS.abstract">Asfalteringswerkzaamheden Sterrekroos, Kalmoeshof, Scheerling en Ratelaar Heerenveen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257 552214</meta:user-defined>
    <meta:user-defined meta:name="OVERHEIDop.versieInformatie"/>
  </office:meta>
</office:document-meta>
</file>