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7</text:span>
            <text:span text:style-name="nadrukvet">.300</text:span>
            <text:span text:style-name="nadrukvet">1623</text:span>
          </text:p>
            <text:p text:style-name="common-al">Onderwerp: Herinrichtingswerkzaamheden Fok en Schans Heerenveen</text:p>
            <text:p text:style-name="common-al">
            <text:span text:style-name="nadrukvet">Burgemeester en wethouders van Heerenveen;</text:span>
          </text:p>
            <text:p text:style-name="common-al">overwegende, </text:p>
            <text:p text:style-name="common-al">dat het om onderhoudstechnische redenen noodzakelijk wordt geacht dat de Fok en Schans opnieuw wordt geasfalteerd;</text:p>
            <text:p text:style-name="common-al">dat de asfaltlagen van de Fok en Schans in slechte staat verkeren en worden vervangen door een nieuwe laag asfalt;</text:p>
            <text:p text:style-name="common-al">dat de voetpaden opnieuw worden bestraat met nieuwe materialen en de parallelweg aan de Fok met bestaande materialen;</text:p>
            <text:p text:style-name="common-al">dat de bovengenoemde wegen worden gebruikt als ontsluiting van de aanliggende wijken;</text:p>
            <text:p text:style-name="common-al">dat de Fok en Schans gefaseerd worden afgesloten voor het doorgaande verkeer;</text:p>
            <text:p text:style-name="common-al">dat de herinrichtingswerkzaamheden van de Fok zijn gepland in de periode tussen 5 juni en 5 augustus 2017;</text:p>
            <text:p text:style-name="common-al">dat de herinrichtingswerkzaamheden van de Schans zijn gepland in de periode tussen 28 augustus en 4 november 2017;</text:p>
            <text:p text:style-name="common-al">dat het fietsverkeer gedurende de herinrichtingswerkzaamheden met enige hinder kan plaatsvinden;</text:p>
            <text:p text:style-name="common-al">dat de Fok en Schans als route door het openbaar vervoer worden gebruikt; </text:p>
            <text:p text:style-name="common-al">dat het openbaar vervoer via een alternatieve route zal rijden;</text:p>
            <text:p text:style-name="common-al">dat de bewoners en bedrijven door middel van een nieuwsbrief op de hoogte worden gesteld van de komende werkzaamheden en de daarmee gepaard gaande overlast;</text:p>
            <text:p text:style-name="common-al">dat dit verkeersbesluit binnen de (wettelijk) voorgeschreven periode van 6 weken ter inzage legging kan vallen;</text:p>
            <text:p text:style-name="common-al">dat bedoelde weg is gelegen binnen de gemeente Heerenveen en bij de gemeente Heerenveen in beheer is;</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Fok en Schans tussen de K.R. Poststraat en Weinmakker gefaseerd (deels) gesloten te verklaren in beide richtingen voor voertuigen, ruiters en geleiders van rij- of trekdieren of vee.<text:span text:style-name="nadrukvet"/></text:p>
            <text:p text:style-name="common-al">De maatregelen gelden in de periode tussen 5 juni en 4 november 2017 of zoveel eerder of later als noodzakelijk wordt geacht. </text:p>
            <text:p text:style-name="common-al">Heerenveen, 13 april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4">
              <text:list-item text:style-override="id1-3-2-2-1-34-1">
                <text:number>-</text:number>
                <text:p text:style-name="al">uw naam en adres</text:p>
              </text:list-item>
              <text:list-item text:style-override="id1-3-2-2-1-34-2">
                <text:number>-</text:number>
                <text:p text:style-name="al">datum van het bezwaarschrift</text:p>
              </text:list-item>
              <text:list-item text:style-override="id1-3-2-2-1-34-3">
                <text:number>-</text:number>
                <text:p text:style-name="al">een omschrijving van het besluit waartegen u bezwaar heeft (indien mogelijk een kopie bijvoegen)</text:p>
              </text:list-item>
              <text:list-item text:style-override="id1-3-2-2-1-34-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873</text:span><text:line-break/><text:date style:data-style-name="dag" text:fixed="true" text:date-value="2017-04-20"/><text:line-break/><text:date style:data-style-name="jaar" text:fixed="true" text:date-value="2017-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873</text:span><text:date style:data-style-name="nicedate" text:fixed="true" text:date-value="2017-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2873</text:span><text:date style:data-style-name="nicedate" text:fixed="true" text:date-value="2017-04-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20</meta:user-defined>
    <meta:user-defined meta:name="OVERHEIDop.publicationIssue">22873</meta:user-defined>
    <meta:user-defined meta:name="OVERHEIDop.StcrtID/DC.identifier">stcrt-2017-22873</meta:user-defined>
    <meta:user-defined meta:name="DCTERMS.alternative">Gemeente Heerenveen - Herinrichtingswerkzaamheden Fok en Schans Heerenveen - Fok en Schans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1BN 49</meta:user-defined>
    <meta:user-defined meta:name="OVERHEIDop.woonplaats">Heerenveen</meta:user-defined>
    <meta:user-defined meta:name="OVERHEIDop.straatnaam">Fok</meta:user-defined>
    <meta:user-defined meta:name="OVERHEID.PostcodeHuisnummer/OVERHEIDop.postcodeHuisnummer">8441AD 8</meta:user-defined>
    <meta:user-defined meta:name="OVERHEIDop.straatnaam">Schans</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1623</meta:user-defined>
    <meta:user-defined meta:name="DCTERMS.abstract">Herinrichtingswerkzaamheden Fok en Schans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618 553005</meta:user-defined>
    <meta:user-defined meta:name="OVERHEID.EPSG28992/DC.spatial">190243 553527</meta:user-defined>
    <meta:user-defined meta:name="OVERHEIDop.versieInformatie"/>
  </office:meta>
</office:document-meta>
</file>