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7.300</text:span>
            <text:span text:style-name="nadrukvet">1617</text:span>
          </text:p>
            <text:p text:style-name="common-al">Onderwerp: Tijdelijke afsluiting fietspad oostzijde Marktweg tussen Heremaweg en Marktweg 102 te Heerenveen</text:p>
            <text:p text:style-name="common-al">
            <text:span text:style-name="nadrukvet">Burgemeester en wethouders van Heerenveen;</text:span>
          </text:p>
            <text:p text:style-name="common-al">overwegende, </text:p>
            <text:p text:style-name="common-al">dat tussen de woonadressen Marktweg 96 en Marktweg 102 een laagspanningskabel dient te worden gelegd;</text:p>
            <text:p text:style-name="common-al">dat deze werkzaamheden plaatsvinden in de periode tussen 29 mei en 17 juni 2017;</text:p>
            <text:p text:style-name="common-al">dat de laagspanningskabel wordt gelegd onder het trottoir aan de oostzijde tussen de woonadressen Marktweg 96 en Marktweg 102;</text:p>
            <text:p text:style-name="common-al">dat in dit gebied een aantal woonvoorzieningen zijn gesitueerd waar ouderen en mindervaliden wonen;</text:p>
            <text:p text:style-name="common-al">dat deze ouderen en mindervaliden veelvuldig gebruik maken van het trottoir aan de oostzijde tussen de woonadressen Marktweg 96 en Marktweg 102;</text:p>
            <text:p text:style-name="common-al">dat het hierdoor noodzakelijk is het fietsverkeer vanaf Marktweg 96 en Marktweg 102 naar de westzijde van de Marktweg te geleiden in de periode tussen 29 mei en 17 juni 2017 ;</text:p>
            <text:p text:style-name="common-al">dat het fietsverkeer hierdoor in deze periode met enige hinder plaatsvindt;</text:p>
            <text:p text:style-name="common-al">dat de voetgangers gedurende de werkzaamheden het fietspad aan de oostzijde gebruiken door het ontbreken van het trottoir door de werkzaamheden; </text:p>
            <text:p text:style-name="common-al">dat aanwonenden en bedrijven door middel van een nieuwsbrief op de hoogte worden gesteld van de komende werkzaamheden en de daarmee gepaard gaande overlast;</text:p>
            <text:p text:style-name="common-al">dat bedoelde wegen zijn gelegen binnen de gemeente Heerenveen en bij de gemeente Heerenveen in beheer is;</text:p>
            <text:p text:style-name="common-al">dat dit verkeersbesluit binnen de (wettelijk) voorgeschreven periode van 6 weken ter inzage legging valt;</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4 volgens RVV 1990 het fietspad aan de Marktweg oostzijde tussen de Marktweg 96 en Marktweg 102 gesloten te verklaren voor fietsers.<text:span text:style-name="nadrukvet"/></text:p>
            <text:p text:style-name="common-al">De maatregelen gelden in de periode tussen 29 mei en 17 juni 2017;</text:p>
            <text:p text:style-name="common-al">Heerenveen, 13 april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0">
              <text:list-item text:style-override="id1-3-2-2-1-30-1">
                <text:number>-</text:number>
                <text:p text:style-name="al">uw naam en adres</text:p>
              </text:list-item>
              <text:list-item text:style-override="id1-3-2-2-1-30-2">
                <text:number>-</text:number>
                <text:p text:style-name="al">datum van het bezwaarschrift</text:p>
              </text:list-item>
              <text:list-item text:style-override="id1-3-2-2-1-30-3">
                <text:number>-</text:number>
                <text:p text:style-name="al">een omschrijving van het besluit waartegen u bezwaar heeft (indien mogelijk een kopie bijvoegen)</text:p>
              </text:list-item>
              <text:list-item text:style-override="id1-3-2-2-1-3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480</text:span><text:line-break/><text:date style:data-style-name="dag" text:fixed="true" text:date-value="2017-04-18"/><text:line-break/><text:date style:data-style-name="jaar" text:fixed="true" text:date-value="2017-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480</text:span><text:date style:data-style-name="nicedate" text:fixed="true" text:date-value="2017-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480</text:span><text:date style:data-style-name="nicedate" text:fixed="true" text:date-value="2017-04-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18</meta:user-defined>
    <meta:user-defined meta:name="OVERHEIDop.publicationIssue">22480</meta:user-defined>
    <meta:user-defined meta:name="OVERHEIDop.StcrtID/DC.identifier">stcrt-2017-22480</meta:user-defined>
    <meta:user-defined meta:name="DCTERMS.alternative">Gemeente Heerenveen - Tijdelijke afsluiting fietspad oostzijde Marktweg tussen Heremaweg en Marktweg 102 te Heerenveen - Marktweg tussen Heremaweg en Marktweg 102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4AC 77</meta:user-defined>
    <meta:user-defined meta:name="OVERHEIDop.woonplaats">Heerenveen</meta:user-defined>
    <meta:user-defined meta:name="OVERHEIDop.straatnaam">Markt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fietsers</meta:user-defined>
    <meta:user-defined meta:name="OVERHEIDvb.referentienummer">17.3001617</meta:user-defined>
    <meta:user-defined meta:name="DCTERMS.abstract">Tijdelijke afsluiting fietspad oostzijde Marktweg tussen Heremaweg en Marktweg 102 te Heerenveen</meta:user-defined>
    <meta:user-defined meta:name="OVERHEIDop.verkeersbordcode">C1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733 550452</meta:user-defined>
    <meta:user-defined meta:name="OVERHEIDop.versieInformatie"/>
  </office:meta>
</office:document-meta>
</file>