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viswedstrijd op 22 juni 2017 op de locatie de Boorne (nabij Boarnswâl) te Akkrum  wordt georganiseerd;</text:p>
            <text:p text:style-name="common-al">dat het noodzakelijk is om de Boarnswâl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 gelegen is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22 juni 2017 van 19:00 uur tot en met 21:00 uur.</text:p>
            <text:p text:style-name="common-al">
            <text:span text:style-name="nadrukvet">AKKRUM, BOARNSWÂL</text:span>
          </text:p>
            <text:p text:style-name="common-al">Heerenveen, 12 april 2017</text:p>
            <text:p text:style-name="common-al">Hoogachtend, </text:p>
            <text:p text:style-name="common-al">Burgemeester en wethouders van Heerenveen,</text:p>
            <text:p text:style-name="common-al">namens dit college</text:p>
            <text:p text:style-name="common-al">Afdelingshoofd vergunningen,</text:p>
            <text:p text:style-name="common-al">J. 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029</text:span><text:line-break/><text:date style:data-style-name="dag" text:fixed="true" text:date-value="2017-04-14"/><text:line-break/><text:date style:data-style-name="jaar" text:fixed="true" text:date-value="2017-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2029</text:span><text:date style:data-style-name="nicedate" text:fixed="true" text:date-value="2017-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2029</text:span><text:date style:data-style-name="nicedate" text:fixed="true" text:date-value="2017-04-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4-14</meta:user-defined>
    <meta:user-defined meta:name="OVERHEIDop.publicationIssue">22029</meta:user-defined>
    <meta:user-defined meta:name="OVERHEIDop.StcrtID/DC.identifier">stcrt-2017-22029</meta:user-defined>
    <meta:user-defined meta:name="DCTERMS.alternative">Gemeente Heerenveen - tijdelijk gelsoten verklaring in verband met een viswedstrijd op 22 juni 2017  - de Boorne (nabij Boarnswâl) te Akkrum  </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91</meta:user-defined>
    <meta:user-defined meta:name="OVERHEIDop.woonplaats">Akkrum</meta:user-defined>
    <meta:user-defined meta:name="OVERHEIDop.straatnaam">Boarnswâl</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4996 562667</meta:user-defined>
    <meta:user-defined meta:name="OVERHEIDop.versieInformatie"/>
  </office:meta>
</office:document-meta>
</file>