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de Pinksterkermis van 31 mei tot en met 5 juni 2017 op de locatie Burgemeester Kuperusplein te Heerenveen wordt georganiseerd;</text:p>
            <text:p text:style-name="common-al">dat het noodzakelijk is om het Burgemeester Kuperusplein, Europalaan en de J.P. Engelmanstraat te Heerenveen af te sluiten voor verkeer, omdat  het bovengenoemde evenement (deels) zal plaatsvinden op deze wegen;</text:p>
            <text:p text:style-name="common-al">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de bedoelde wegen gelegen zijn binnen de gemeente Heerenveen en bij de gemeente Heerenveen in beheer zijn;</text:p>
            <text:p text:style-name="common-al">Dat overleg met de afdeling Integraal beheer openbare ruimte en politie heeft plaatsgevonden; </text:p>
            <text:p text:style-name="common-al">Dat de halte voor lokaal vervoer wordt verplaatst naar het Burgemeester Kuperusplein/ Van Kleffenslaan ter hoogte van het postkantoor/BP-station;</text:p>
            <text:p text:style-name="common-al">Dat de woonwagens behorende bij de kermis geparkeerd worden in de Europalaan;</text:p>
            <text:p text:style-name="common-al">Dat hiervoor de Europalaan en een gedeelte van de J.P. Engelmanstraat wordt afgesloten voor doorgaand verkeer;</text:p>
            <text:p text:style-name="common-al">Dat de bewoners wel de mogelijkheid houden om hun woning te bereiken;</text:p>
            <text:p text:style-name="common-al">Dat in verband met de verkeersveiligheid op de parallelweg van de Europalaan tijdelijk een maximum snelheid van 30 km/uur wordt ingesteld;</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vanaf 28 mei 2017 van 12:00 uur tot en met 7 juni 2017 18:00 uur.</text:p>
            <text:list text:style-name="id1-3-2-2-1-19">
              <text:list-item text:style-override="id1-3-2-2-1-19-1">
                <text:number>-</text:number>
                <text:p text:style-name="al">
                <text:span text:style-name="nadrukvet">HEERENVEEN; BURGEMEESTER KUPERUSPLEIN</text:span>
              </text:p>
              </text:list-item>
              <text:list-item text:style-override="id1-3-2-2-1-19-2">
                <text:number>-</text:number>
                <text:p text:style-name="al">
                <text:span text:style-name="nadrukvet">HEERENVEEN; EUROPALAAN </text:span>(met uitzondering van bestemmingsverkeer)</text:p>
              </text:list-item>
              <text:list-item text:style-override="id1-3-2-2-1-19-3">
                <text:number>-</text:number>
                <text:p text:style-name="al">
                <text:span text:style-name="nadrukvet">HEERENVEEN; J.P. ENGELMANSTRAAT </text:span>(gedeelte vanaf de Europalaan tot de Coehoorn van Scheltingaweg)</text:p>
              </text:list-item>
            </text:list>
            <text:p text:style-name="common-al">Onderstaande wegen een maximumsnelheid van 30 km/uur in te stellen voor voertuigen, ruiters en geleiders van rij- of trekdieren of vee, door plaatsing van borden conform model A130 van bijlage I van het RVV 1990. De maximum snelheid geldt vanaf 28 mei 2017 van 12:00 uur tot en met 7 juni 2017 18:00 uur.</text:p>
            <text:p text:style-name="common-al">-<text:span text:style-name="nadrukvet">HEERENVEEN, EUROPALAAN </text:span>(parallelweg)</text:p>
            <text:p text:style-name="common-al">Heerenveen, 3 april 2017</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2">
              <text:list-item text:style-override="id1-3-2-2-1-32-1">
                <text:number>-</text:number>
                <text:p text:style-name="al">uw naam en adres</text:p>
              </text:list-item>
              <text:list-item text:style-override="id1-3-2-2-1-32-2">
                <text:number>-</text:number>
                <text:p text:style-name="al">datum van het bezwaarschrift</text:p>
              </text:list-item>
              <text:list-item text:style-override="id1-3-2-2-1-32-3">
                <text:number>-</text:number>
                <text:p text:style-name="al">een omschrijving van het besluit waartegen u bezwaar heeft (indien mogelijk een kopie bijvoegen)</text:p>
              </text:list-item>
              <text:list-item text:style-override="id1-3-2-2-1-32-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1242</text:span><text:line-break/><text:date style:data-style-name="dag" text:fixed="true" text:date-value="2017-04-11"/><text:line-break/><text:date style:data-style-name="jaar" text:fixed="true" text:date-value="2017-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21242</text:span><text:date style:data-style-name="nicedate" text:fixed="true" text:date-value="2017-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21242</text:span><text:date style:data-style-name="nicedate" text:fixed="true" text:date-value="2017-04-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4-11</meta:user-defined>
    <meta:user-defined meta:name="OVERHEIDop.publicationIssue">21242</meta:user-defined>
    <meta:user-defined meta:name="OVERHEIDop.StcrtID/DC.identifier">stcrt-2017-21242</meta:user-defined>
    <meta:user-defined meta:name="DCTERMS.alternative">Gemeente Heerenveen - tijdelijke afsluiting in verband met Pinksterkermis op 31 mei tot en met 5 juni 2017 - Burgemeester Kuperusplein te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42CM</meta:user-defined>
    <meta:user-defined meta:name="OVERHEIDop.woonplaats">Heerenveen</meta:user-defined>
    <meta:user-defined meta:name="OVERHEIDop.straatnaam">Burgemeester Kuperusplei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1338 552446</meta:user-defined>
    <meta:user-defined meta:name="OVERHEIDop.versieInformatie"/>
  </office:meta>
</office:document-meta>
</file>