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vrijmarkt op Koningsdag 2017 op de locatie Burgemeester Kuperusplein, Sieverstraat, Gemeenteplein, Pleinweg, Dracht, van Riesenstraat, Lindegracht en van Harenspad te Heerenveen  wordt georganiseerd;</text:p>
            <text:p text:style-name="common-al">dat het noodzakelijk is om de Burgemeester Kuperusplein, Sieverstraat, Gemeenteplein, Pleinweg, Dracht, van Riesenstraat, Lindegracht en van Harenspad te Heerenveen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26 april 2017 van 18:00 uur tot en met 27 april om 23:00 uur.</text:p>
            <text:p text:style-name="common-al">
            <text:span text:style-name="nadrukvet">HEERENVEEN,</text:span>
            <text:span text:style-name="nadrukvet">Burgemeester </text:span>
            <text:span text:style-name="nadrukvet">Kuperusplein</text:span>
            <text:span text:style-name="nadrukvet">, </text:span>
            <text:span text:style-name="nadrukvet">Sieverstraat</text:span>
            <text:span text:style-name="nadrukvet">, Gemeenteplein, Pleinweg, Dracht, van </text:span>
            <text:span text:style-name="nadrukvet">Riesenstraat</text:span>
            <text:span text:style-name="nadrukvet">, Lindegracht en van </text:span>
            <text:span text:style-name="nadrukvet">Harenspad</text:span>
          </text:p>
            <text:p text:style-name="common-al">Heerenveen, 7 april 2017</text:p>
            <text:p text:style-name="common-al">Hoogachtend, </text:p>
            <text:p text:style-name="common-al">Burgemeester en wethouders van Heerenveen,</text:p>
            <text:p text:style-name="common-al">namens dit college</text:p>
            <text:p text:style-name="common-al">Afdelingshoofd vergunningen,</text:p>
            <text:p text:style-name="common-al">          J. 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241</text:span><text:line-break/><text:date style:data-style-name="dag" text:fixed="true" text:date-value="2017-04-11"/><text:line-break/><text:date style:data-style-name="jaar" text:fixed="true" text:date-value="2017-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1241</text:span><text:date style:data-style-name="nicedate" text:fixed="true" text:date-value="2017-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21241</text:span><text:date style:data-style-name="nicedate" text:fixed="true" text:date-value="2017-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4-11</meta:user-defined>
    <meta:user-defined meta:name="OVERHEIDop.publicationIssue">21241</meta:user-defined>
    <meta:user-defined meta:name="OVERHEIDop.StcrtID/DC.identifier">stcrt-2017-21241</meta:user-defined>
    <meta:user-defined meta:name="DCTERMS.alternative">Gemeente Heerenveen - een vrijmarkt op Koningsdag 2017 op de locatie  - Burgemeester Kuperusplein, Sieverstraat, Gemeenteplein, Pleinweg, Dracht, van Riesenstraat, Lindegracht en van Harenspad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2PG 403</meta:user-defined>
    <meta:user-defined meta:name="OVERHEIDop.woonplaats">Heerenveen</meta:user-defined>
    <meta:user-defined meta:name="OVERHEIDop.straatnaam">Wettertoer</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114 552645</meta:user-defined>
    <meta:user-defined meta:name="OVERHEIDop.versieInformatie"/>
  </office:meta>
</office:document-meta>
</file>