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300</text:span>
            <text:span text:style-name="nadrukvet">1285</text:span>
          </text:p>
            <text:p text:style-name="common-al">Onderwerp: Tijdelijke afsluiting spoorwegovergang Rotstergaastweg (Rotstergaastweg tussen spoor en De Zanden, Heremaweg en Industrieweg) te Heerenveen</text:p>
            <text:p text:style-name="common-al">
            <text:span text:style-name="nadrukvet">Burgemeester en wethouders van Heerenveen;</text:span>
          </text:p>
            <text:p text:style-name="common-al">overwegende, </text:p>
            <text:p text:style-name="common-al">dat de spoorweg en verkeersveiligheid van de spoorwegovergang Rotstergaastweg en aansluitende wegvakken wordt verbeterd;</text:p>
            <text:p text:style-name="common-al">dat hiervoor de overweg en aansluitende wegvakken worden heringericht;</text:p>
            <text:p text:style-name="common-al">dat aan de noordzijde een tweerichtingen fietspad wordt gerealiseerd;</text:p>
            <text:p text:style-name="common-al">dat door deze reconstructiewerkzaamheden de spoorwegveiligheid, verkeersveiligheid voor fietsers en doorstroming voor het vrachtverkeer wordt verbeterd;</text:p>
            <text:p text:style-name="common-al">dat de aansluitende wegen (Rotstergaastweg tussen spoor en De Zanden, Heremaweg en Industrieweg) worden gebruikt als gebiedsontsluitingswegen in Heerenveen;</text:p>
            <text:p text:style-name="common-al">dat de reconstructiewerkzaamheden zijn gepland in de periode van 1 mei tot 15 mei 2017;</text:p>
            <text:p text:style-name="common-al">dat in deze periode de overweg en de aansluitende wegen van de spoorwegovergang  (Rotstergaastweg tussen spoor en De Zanden, Heremaweg en Industrieweg) worden afgesloten voor het auto- en vrachtverkeer;</text:p>
            <text:p text:style-name="common-al">dat het fietsverkeer in deze periode met beperkte hinder kan plaatsvinden;</text:p>
            <text:p text:style-name="common-al">dat het openbaar vervoer in deze periode via een alternatieve route zal rijden;</text:p>
            <text:p text:style-name="common-al">dat aanwonenden en bedrijven door middel van een nieuwsbrief op de hoogte worden gesteld van de komende werkzaamheden en de daarmee gepaard gaand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aansluitende wegen van de spoorwegovergang Rotstergaastweg (Rotstergaastweg tussen spoor en De Zanden, Heremaweg en Industrieweg) gesloten te verklaren in beide richtingen voor voertuigen, ruiters en geleiders van rij- of trekdieren of vee.<text:span text:style-name="nadrukvet"/></text:p>
            <text:p text:style-name="common-al">De maatregelen gelden in de periode vanaf 1 mei tot 15 mei 2017. </text:p>
            <text:p text:style-name="common-al">Heerenveen, 30 maart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2">
              <text:list-item text:style-override="id1-3-2-2-1-32-1">
                <text:number>-</text:number>
                <text:p text:style-name="al">uw naam en adres</text:p>
              </text:list-item>
              <text:list-item text:style-override="id1-3-2-2-1-32-2">
                <text:number>-</text:number>
                <text:p text:style-name="al">datum van het bezwaarschrift</text:p>
              </text:list-item>
              <text:list-item text:style-override="id1-3-2-2-1-32-3">
                <text:number>-</text:number>
                <text:p text:style-name="al">een omschrijving van het besluit waartegen u bezwaar heeft (indien mogelijk een kopie bijvoegen)</text:p>
              </text:list-item>
              <text:list-item text:style-override="id1-3-2-2-1-32-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169</text:span><text:line-break/><text:date style:data-style-name="dag" text:fixed="true" text:date-value="2017-04-03"/><text:line-break/><text:date style:data-style-name="jaar" text:fixed="true" text:date-value="2017-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9169</text:span><text:date style:data-style-name="nicedate" text:fixed="true" text:date-value="2017-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9169</text:span><text:date style:data-style-name="nicedate" text:fixed="true" text:date-value="2017-04-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03</meta:user-defined>
    <meta:user-defined meta:name="OVERHEIDop.publicationIssue">19169</meta:user-defined>
    <meta:user-defined meta:name="OVERHEIDop.StcrtID/DC.identifier">stcrt-2017-19169</meta:user-defined>
    <meta:user-defined meta:name="DCTERMS.alternative">Gemeente Heerenveen - Tijdelijke afsluiting spoorwegovergang Rotstergaastweg Heerenveen - Rotstergaastweg tussen spoor en De Zanden, Heremaweg en Industriewe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5PC 2</meta:user-defined>
    <meta:user-defined meta:name="OVERHEIDop.woonplaats">Heerenveen</meta:user-defined>
    <meta:user-defined meta:name="OVERHEIDop.straatnaam">Rotstergaast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1285</meta:user-defined>
    <meta:user-defined meta:name="DCTERMS.abstract">Tijdelijke afsluiting spoorwegovergang Rotstergaastweg (Rotstergaastweg tussen spoor en De Zanden, Heremaweg en Industrieweg) te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Tekening afsluiting spoorovergang Rotstergaastweg |exb-2017-12243</meta:user-defined>
    <meta:user-defined meta:name="OVERHEID.EPSG28992/DC.spatial">192426 549968</meta:user-defined>
    <meta:user-defined meta:name="OVERHEIDop.versieInformatie"/>
  </office:meta>
</office:document-meta>
</file>