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7.3000885</text:span>
          </text:p>
            <text:p text:style-name="common-al">Onderwerp: Reconstructiewerkzaamheden Molenweg, Brinkweg, Brink, Buitenweg en Horne in Nieuwehorne</text:p>
            <text:p text:style-name="common-al">
            <text:span text:style-name="nadrukvet">Burgemeester en wethouders van Heerenveen;</text:span>
          </text:p>
            <text:p text:style-name="common-al">overwegende, </text:p>
            <text:p text:style-name="common-al">dat het om onderhoudstechnische redenen noodzakelijk wordt geacht dat de Molenweg, Brinkweg, Brink, Buitenweg en Horne opnieuw worden bestraat;</text:p>
            <text:p text:style-name="common-al">dat de bestaande bestrating van de Molenweg, Brinkweg, Brink, Buitenweg en Horne in slechte staat verkeerd en wordt vervangen door nieuwe bestratingsmaterialen;</text:p>
            <text:p text:style-name="common-al">dat de bovengenoemde wegen worden gebruikt als woonstraten in Nieuwehorne;</text:p>
            <text:p text:style-name="common-al">dat de wegvakken op de Molenweg, Brinkweg, Brink, Buitenweg en Horne gefaseerd worden afgesloten voor het verkeer;</text:p>
            <text:p text:style-name="common-al">dat de reconstructiewerkzaamheden zijn gepland in de periode van 13 maart t/m 21 juli 2017;</text:p>
            <text:p text:style-name="common-al">dat de bewoners en eventuele bedrijven door middel van een nieuwsbrief op de hoogte worden gesteld van de komende werkzaamheden en de daarmee gepaard gaande (mogelijke) overlast;</text:p>
            <text:p text:style-name="common-al">dat bedoelde wegen zijn gelegen binnen de gemeente Heerenveen en bij de gemeente Heerenveen in beheer is;</text:p>
            <text:p text:style-name="common-al">dat dit verkeersbesluit binnen de (wettelijk) voorgeschreven periode van 6 weken ter inzage legging valt;</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Molenweg, Brinkweg, Brink, Buitenweg en Horne in Nieuwehorne gefaseerd gesloten te verklaren in beide richtingen voor voertuigen, ruiters en geleiders van rij- of trekdieren of vee.<text:span text:style-name="nadrukvet"/></text:p>
            <text:p text:style-name="common-al">De maatregelen gelden in de periode vanaf 13 maart t/m 21 juli 2017 of zoveel eerder of later als noodzakelijk wordt geacht. </text:p>
            <text:p text:style-name="common-al">Heerenveen, 1 maart 2017</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8">
              <text:list-item text:style-override="id1-3-2-2-1-28-1">
                <text:number>-</text:number>
                <text:p text:style-name="al">uw naam en adres</text:p>
              </text:list-item>
              <text:list-item text:style-override="id1-3-2-2-1-28-2">
                <text:number>-</text:number>
                <text:p text:style-name="al">datum van het bezwaarschrift</text:p>
              </text:list-item>
              <text:list-item text:style-override="id1-3-2-2-1-28-3">
                <text:number>-</text:number>
                <text:p text:style-name="al">een omschrijving van het besluit waartegen u bezwaar heeft (indien mogelijk een kopie bijvoegen)</text:p>
              </text:list-item>
              <text:list-item text:style-override="id1-3-2-2-1-2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448</text:span><text:line-break/><text:date style:data-style-name="dag" text:fixed="true" text:date-value="2017-03-08"/><text:line-break/><text:date style:data-style-name="jaar" text:fixed="true" text:date-value="2017-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3448</text:span><text:date style:data-style-name="nicedate" text:fixed="true" text:date-value="2017-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3448</text:span><text:date style:data-style-name="nicedate" text:fixed="true" text:date-value="2017-03-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3-08</meta:user-defined>
    <meta:user-defined meta:name="OVERHEIDop.publicationIssue">13448</meta:user-defined>
    <meta:user-defined meta:name="OVERHEIDop.StcrtID/DC.identifier">stcrt-2017-13448</meta:user-defined>
    <meta:user-defined meta:name="DCTERMS.alternative">Gemeente Heerenveen - Reconstructiewerkzaamheden  - Molenweg, Brinkweg, Brink, Buitenweg en Horne in Nieuwehorne</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14LB 4</meta:user-defined>
    <meta:user-defined meta:name="OVERHEIDop.woonplaats">Nieuwehorne</meta:user-defined>
    <meta:user-defined meta:name="OVERHEIDop.straatnaam">Brink</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7.3000885</meta:user-defined>
    <meta:user-defined meta:name="DCTERMS.abstract">Reconstructiewerkzaamheden Molenweg, Brinkweg, Brink, Buitenweg en Horne in Nieuwehorne</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00366 551723</meta:user-defined>
    <meta:user-defined meta:name="OVERHEIDop.versieInformatie"/>
  </office:meta>
</office:document-meta>
</file>