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Palmpasenoptocht op 9 april 2017 in het  centrum Akkrum met start en finish aan de Kanadeeskestrjitte wordt georganiseerd;</text:p>
            <text:p text:style-name="common-al">dat het noodzakelijk is om de Kanadeeskestrjitte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9 april 2017 van 11.15 uur tot en met 13.00 uur.</text:p>
            <text:p text:style-name="common-al">
            <text:span text:style-name="nadrukvet">AKKRUM, KANADEESKESTRJITTE</text:span>
          </text:p>
            <text:p text:style-name="common-al">Heerenveen, 15 februar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171</text:span><text:line-break/><text:date style:data-style-name="dag" text:fixed="true" text:date-value="2017-03-07"/><text:line-break/><text:date style:data-style-name="jaar" text:fixed="true" text:date-value="2017-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71</text:span><text:date style:data-style-name="nicedate" text:fixed="true" text:date-value="2017-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71</text:span><text:date style:data-style-name="nicedate" text:fixed="true" text:date-value="2017-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3-07</meta:user-defined>
    <meta:user-defined meta:name="OVERHEIDop.publicationIssue">13171</meta:user-defined>
    <meta:user-defined meta:name="OVERHEIDop.StcrtID/DC.identifier">stcrt-2017-13171</meta:user-defined>
    <meta:user-defined meta:name="DCTERMS.alternative">Gemeente Heerenveen - tijdelijke wegafsluiting in verband met Palmpasenoptocht op 9 april 2017 - start en finish Kanadeeskestrjitte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BC 53</meta:user-defined>
    <meta:user-defined meta:name="OVERHEIDop.woonplaats">Akkrum</meta:user-defined>
    <meta:user-defined meta:name="OVERHEIDop.straatnaam">Kanadeeskestrjitt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e wegafsluiting in verband met Palmpasen optocht in Akkrum</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417 562625</meta:user-defined>
    <meta:user-defined meta:name="OVERHEIDop.versieInformatie"/>
  </office:meta>
</office:document-meta>
</file>