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Arnhem - Bergstraat afsluiting</text:p>
          </table:table-cell>
          <table:table-cell office:value-type="string" table:style-name="staatscourantkop.B.cell">
            <text:section text:name="plaatje_id1-3-1-1" text:style-name="plaatje">
              <text:p text:style-name="illustratie_id1-3-1-1-1"><draw:frame draw:style-name="illustratie_id1-3-1-1-1" text:anchor-type="paragraph" svg:width="40mm" svg:height="10.5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Zaaknummer: 109241</text:p>
            <text:p text:style-name="common-al"/>
            <text:p text:style-name="common-al">De Bergstraat is een weg met een verblijfsfunctie. De weg heeft voornamelijk een functie voor verkeer met een herkomst of bestemming in het Coehoorngebied. Bij de start van het project Arnhem Centraal is deze weg echter opengesteld om als omleidingsroute te dienen vanwege de werkzaamheden aan het Willemsplein, Nieuwe Plein, Stationsplein en Stationsplein West. Nu alle werkzaamheden rondom het station zijn afgerond, kan de Bergstraat weer worden afgesloten voor doorgaand gemotoriseerd verkeer. </text:p>
            <text:p text:style-name="common-al">Met het afsluiten van de Bergstraat voor doorgaand verkeer, vermindert de overlast van gemotoriseerd verkeer en verbetert de verkeersveiligheid in het verblijfsgebied.</text:p>
            <text:p text:style-name="common-al"/>
            <text:p text:style-name="common-al">We besluiten daarom om de Bergstraat, weer net als voor de werkzaamheden rond het station, af te sluiten. Vanwege de toekomstige ontwikkelingen rondom het Coehoorngebied en de Nelson Mandelabrug voeren we de afsluiting op sobere wijze uit met het plaatsen van paaltjes. Daarnaast verwijderen we de verharding tussen de Oude Kraan en de Bergstraat en vervangen die door grasbetonblokken, zodat de doorsteek in geval van calamiteiten gebruikt kan worden. </text:p>
            <text:p text:style-name="common-al"/>
            <text:p text:style-name="common-al">De in onderstaand verkeersbesluit genoemde verkeersmaatregelen strekken tot de volgende in artikel 2 van de Wegenverkeerswet 1994 (WvW 1994) genoemde belangen:</text:p>
            <text:p text:style-name="common-al">• het verzekeren van de veiligheid op de weg;</text:p>
            <text:p text:style-name="common-al">• het voorkomen of beperken van door het verkeer veroorzaakte, overlast, hinder of schade alsmede de gevolgen voor het milieu, bedoeld in de Wet milieubeheer;</text:p>
            <text:p text:style-name="common-al">• het voorkomen of beperken van door het verkeer veroorzaakte aantasting van het karakter of van de functie van objecten of gebieden.</text:p>
            <text:p text:style-name="common-al">De afsluiting zou als een beperking van het in artikel 2 WvW 1994 genoemde belang van het zoveel mogelijk waarborgen van de vrijheid van het verkeer kunnen worden ervaren, omdat er een andere route moet worden gereden om bepaalde bestemmingen te bereiken. Wij zijn van mening dat in dit geval de belangen van bewoners en bedrijven bij het verzekeren van de veiligheid en het beperken van overlast en hinder in hun verblijfsgebied zwaarder moeten wegen. </text:p>
            <text:p text:style-name="common-al"/>
            <text:p text:style-name="common-al">Zienswijzen</text:p>
            <text:p text:style-name="common-al">Belanghebbenden zijn in de gelegenheid gesteld om over het voornemen tot dit verkeersbesluit hun zienswijze kenbaar te maken. Hiervan is door een belanghebbende gebruik gemaakt. Deze zienswijze heeft echter niet tot aanpassingen geleid.</text:p>
            <text:p text:style-name="common-al"/>
            <text:p text:style-name="common-al">Genoemde wegen zijn in beheer bij de gemeente Arnhem.</text:p>
            <text:p text:style-name="common-al"/>
            <text:p text:style-name="common-al">Er heeft overleg plaatsgevonden met de Korpschef Politie Nederland, Regio Oost Nederland, afdeling DROS.</text:p>
            <text:p text:style-name="common-al"/>
            <text:p text:style-name="common-al">Op grond van het voorgaande komen wij tot het volgende besluit.</text:p>
            <text:p text:style-name="common-al"/>
            <text:p text:style-name="common-al">BURGEMEESTER EN WETHOUDERS VAN DE GEMEENTE ARNHEM;</text:p>
            <text:p text:style-name="common-al"/>
            <text:p text:style-name="common-al">gelet op:</text:p>
            <text:p text:style-name="common-al">- artikel 18, eerste lid, onderdeel d van de WvW 1994, </text:p>
            <text:p text:style-name="common-al">- het Reglement verkeersregels en verkeerstekens 1990 (RVV 1990),</text:p>
            <text:p text:style-name="common-al">- het bepaalde in artikel 12 van het Besluit administratieve bepalingen inzake het wegverkeer</text:p>
            <text:p text:style-name="common-al">- het bepaalde in artikel 15 van de WvW 1994;</text:p>
            <text:p text:style-name="common-al"/>
            <text:p text:style-name="common-al">mede gelet op:</text:p>
            <text:p text:style-name="common-al">- het Algemeen mandaat- en volmachtbesluit gemeente Arnhem,</text:p>
            <text:p text:style-name="common-al">- het Ondermandaatbesluit cluster Openbare Ruimte;</text:p>
            <text:p text:style-name="common-al"/>
            <text:p text:style-name="common-al"/>
            <text:p text:style-name="common-al">b e s l u i t e n:</text:p>
            <text:p text:style-name="common-al"/>
            <text:p text:style-name="common-al">1. door het treffen van infrastructurele maatregelen als bedoeld in artikel 15 lid 2 van de WvW 1994 en het plaatsen van paaltjes, de Bergstraat aan de zuidzijde bij de Oude Kraan af te sluiten voor motorvoertuigen.</text:p>
            <text:p text:style-name="common-al"/>
            <text:p text:style-name="common-al"/>
            <text:p text:style-name="common-al">Het college van burgemeester en wethouders van Arnhem,</text:p>
            <text:p text:style-name="common-al">namens het college,</text:p>
            <text:p text:style-name="common-al"/>
            <text:p text:style-name="common-al"/>
            <text:p text:style-name="common-al">Pieter Altena</text:p>
            <text:p text:style-name="common-al">Hoofd van de afdeling Vergunning en Handhaving</text:p>
            <text:p text:style-name="common-al"/>
            <text:p text:style-name="common-al"/>
            <text:p text:style-name="common-al">Indien u het met deze beslissing niet eens bent, kunt u op grond van de Algemene wet bestuursrecht binnen zes weken na de dag waarop deze beslissing is verzonden c.q. bekendgemaakt bij het college van burgemeester en wethouders van Arnhem (Postbus 9200, 6800 HA Arnhem) een gemotiveerd bezwaarschrift indienen, onder vermelding van datum en zaaknummer van het besluit.</text:p>
            <text:p text:style-name="common-al">Tevens kan, nadat bezwaar is gemaakt, op grond van artikel 8:81 van de Algemene wet bestuursrecht een verzoek om voorlopige voorziening (in tweevoud) worden gedaan bij de voorzieningenrechter van de rechtbank Gelderland (Rechtbank Gelderland, Afdeling bestuursrecht, Walburgstraat 2-4, Postbus 9030, 6800 EM  Arnhem).</text:p>
            <text:p text:style-name="common-al"/>
            <text:p text:style-name="common-al"/>
            <text:p text:style-name="last-al">Staatscourant: d.d. 1 maart 201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2212</text:span><text:line-break/><text:date style:data-style-name="dag" text:fixed="true" text:date-value="2017-03-01"/><text:line-break/><text:date style:data-style-name="jaar" text:fixed="true" text:date-value="2017-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2212</text:span><text:date style:data-style-name="nicedate" text:fixed="true" text:date-value="2017-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2212</text:span><text:date style:data-style-name="nicedate" text:fixed="true" text:date-value="2017-03-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Arnhem - Bergstraat afsluiting</meta:user-defined>
    <meta:user-defined meta:name="OVERHEIDop.doctype">Officiële Publicaties, versie 1.1</meta:user-defined>
    <meta:user-defined meta:name="DCTERMS.W3CDTF/OVERHEIDop.jaargang">2017</meta:user-defined>
    <meta:user-defined meta:name="DCTERMS.W3CDTF/DCTERMS.available">2017-03-01</meta:user-defined>
    <meta:user-defined meta:name="OVERHEIDop.publicationIssue">12212</meta:user-defined>
    <meta:user-defined meta:name="OVERHEIDop.StcrtID/DC.identifier">stcrt-2017-12212</meta:user-defined>
    <meta:user-defined meta:name="DCTERMS.alternative">Gemeente Arnhem - Afsluiting - Bergstraat</meta:user-defined>
    <meta:user-defined meta:name="OVERHEID.Organisatietype/OVERHEID.organisationType">gemeente</meta:user-defined>
    <meta:user-defined meta:name="OVERHEID.Gemeente/OVERHEID.authority">Arnhem</meta:user-defined>
    <meta:user-defined meta:name="OVERHEID.Gemeente/DC.creator">Arnhem</meta:user-defined>
    <meta:user-defined meta:name="OVERHEID.TaxonomieBeleidsagenda/OVERHEID.category">Verkeer | Organisatie en beleid</meta:user-defined>
    <meta:user-defined meta:name="OVERHEID.PostcodeHuisnummer/OVERHEIDop.postcodeHuisnummer">6811LD 41</meta:user-defined>
    <meta:user-defined meta:name="OVERHEIDop.woonplaats">Arnhem</meta:user-defined>
    <meta:user-defined meta:name="OVERHEIDop.straatnaam">Bergstraat</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2</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N.v.t.</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0310 443847</meta:user-defined>
    <meta:user-defined meta:name="OVERHEIDop.versieInformatie"/>
  </office:meta>
</office:document-meta>
</file>