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text:span><text:span text:style-name="nadrukvet">verkeersmaatregel in verband met het Winter Wonder Feest op 4 februari</text:span><text:span text:style-name="nadrukvet"> 2017</text:span><text:span text:style-name="nadrukvet"> te </text:span><text:span text:style-name="nadrukvet">Katlijk</text:span><text:span text:style-name="nadrukvet"/></text:p>
            <text:p text:style-name="common-al">
            <text:span text:style-name="nadrukvet">Burgemeester en wethouders van Heerenveen;</text:span>
          </text:p>
            <text:p text:style-name="common-al">overwegende, dat het organiseren van het Winter Wonder Feest op 4 februari 2017 op de locatie Bisschoplaan ten westen van nummer 1 te Katlijk wordt georganiseerd;</text:p>
            <text:p text:style-name="common-al">dat het noodzakelijk is om de Bisschoplaan te Katlijk in één richting af te sluiten voor verkeer, omdat  het bovengenoemde evenement (deels) zal plaatsvinden nabij deze wegen;</text:p>
            <text:p text:style-name="common-al">dat het noodzakelijk is om een parkeerverbod aan één zijde in te stellen aan de Bisschoplaan, Kerkelaan en Breedsingel te Katlijk;</text:p>
            <text:p text:style-name="common-al">ter waarborging van de veiligheid van de bezoekers van het evenement is het noodzakelijk om langs deze wegen een parkeerverbod in te stellen en de Bisschoplaan te Katlijk in één richtin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vanaf 4 februari 2017 van 12.00 uur tot en met 5 februari 08.00 uur, of zoveel eerder of later als ter plaatse noodzakelijk wordt geacht, door plaatsing van borden conform model C02 en C03 van bijlage I van het RVV 1990, onderstaande weg tijdelijk in één richting gesloten te verklaren voor voertuigen, ruiters en geleiders van rij- of trekdieren of vee</text:p>
            <text:p text:style-name="common-al">
            <text:span text:style-name="nadrukvet">KATLIJK</text:span>
            <text:span text:style-name="nadrukvet">,</text:span>
            <text:span text:style-name="nadrukvet">Bisschoplaan</text:span>
          </text:p>
            <text:p text:style-name="common-al">vanaf 4 februari 2017 van 12.00 uur tot en met 5 februari 08.00 uur, of zoveel eerder of later als ter plaatse noodzakelijk wordt geacht, door plaatsing van borden conform model E01 van bijlage I van het RVV 1990, een parkeerverbod in te stellen voor onderstaande wegen</text:p>
            <text:p text:style-name="common-al">
            <text:span text:style-name="nadrukvet">KATLIJK, </text:span>
            <text:span text:style-name="nadrukvet">Bisschoplaan</text:span>
            <text:span text:style-name="nadrukvet">, </text:span>
            <text:span text:style-name="nadrukvet">Breedsingel</text:span>
            <text:span text:style-name="nadrukvet">, </text:span>
            <text:span text:style-name="nadrukvet">Kerkelaan</text:span>
          </text:p>
            <text:p text:style-name="common-al">Heerenveen, 22 december 2016</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2379</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2379</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2379</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12-28</meta:user-defined>
    <meta:user-defined meta:name="OVERHEIDop.publicationIssue">72379</meta:user-defined>
    <meta:user-defined meta:name="OVERHEIDop.StcrtID/DC.identifier">stcrt-2016-72379</meta:user-defined>
    <meta:user-defined meta:name="DCTERMS.alternative">Gemeente Heerenveen - tijdelijke verkeersmaatregel in verband met het Winter Wonder Feest op 4 februari 2017 - Bisschoplaan te Katlij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5JM 1</meta:user-defined>
    <meta:user-defined meta:name="OVERHEIDop.woonplaats">Katlijk</meta:user-defined>
    <meta:user-defined meta:name="OVERHEIDop.straatnaam">Bisschop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verkeersmaatregel in verband met het Winter Wonder Feest op 4 februari 2017 te Katlijk </meta:user-defined>
    <meta:user-defined meta:name="OVERHEIDop.verkeersbordcode">C2</meta:user-defined>
    <meta:user-defined meta:name="OVERHEIDop.verkeersbordcode">C3</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ijlage-verkeersbesluit|exb-2016-44577</meta:user-defined>
    <meta:user-defined meta:name="OVERHEID.EPSG28992/DC.spatial">196905 550930</meta:user-defined>
    <meta:user-defined meta:name="OVERHEIDop.versieInformatie"/>
  </office:meta>
</office:document-meta>
</file>