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plaatjep-schijfFenikshof02-12-2016id4a8467b-f774-4f35-abff-f28685bdbb6f.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81-2">
      <text:list-level-style-bullet style:num-suffix="" text:bullet-char="​" text:level="1">
        <style:list-level-properties text:min-label-width="10mm"/>
      </text:list-level-style-bullet>
    </text:list-style>
    <text:list-style style:name="id1-3-2-2-1-81-3">
      <text:list-level-style-bullet style:num-suffix="" text:bullet-char="​" text:level="1">
        <style:list-level-properties text:min-label-width="10mm"/>
      </text:list-level-style-bullet>
    </text:list-style>
    <text:list-style style:name="id1-3-2-2-1-81-4">
      <text:list-level-style-bullet style:num-suffix="" text:bullet-char="​" text:level="1">
        <style:list-level-properties text:min-label-width="10mm"/>
      </text:list-level-style-bullet>
    </text:list-style>
    <text:list-style style:name="id1-3-2-2-1-81-5">
      <text:list-level-style-bullet style:num-suffix="" text:bullet-char="​" text:level="1">
        <style:list-level-properties text:min-label-width="10mm"/>
      </text:list-level-style-bullet>
    </text:list-style>
    <text:list-style style:name="id1-3-2-2-1-81-6">
      <text:list-level-style-bullet style:num-suffix="" text:bullet-char="​" text:level="1">
        <style:list-level-properties text:min-label-width="10mm"/>
      </text:list-level-style-bullet>
    </text:list-style>
    <text:list-style style:name="id1-3-2-2-1-81-7">
      <text:list-level-style-bullet style:num-suffix="" text:bullet-char="​" text:level="1">
        <style:list-level-properties text:min-label-width="10mm"/>
      </text:list-level-style-bullet>
    </text:list-style>
    <text:list-style style:name="id1-3-2-2-1-81-8">
      <text:list-level-style-bullet style:num-suffix="" text:bullet-char="​" text:level="1">
        <style:list-level-properties text:min-label-width="10mm"/>
      </text:list-level-style-bullet>
    </text:list-style>
    <text:list-style style:name="id1-3-2-2-1-8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82-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82-2">
      <text:list-level-style-bullet style:num-suffix="" text:bullet-char="​" text:level="1">
        <style:list-level-properties text:min-label-width="10mm"/>
      </text:list-level-style-bullet>
    </text:list-style>
    <text:list-style style:name="id1-3-2-2-1-82-3">
      <text:list-level-style-bullet style:num-suffix="" text:bullet-char="​" text:level="1">
        <style:list-level-properties text:min-label-width="10mm"/>
      </text:list-level-style-bullet>
    </text:list-style>
    <text:list-style style:name="id1-3-2-2-1-82-4">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Parkeerschijfzone parkeervakken Fenikshof Nijmegen </text:p>
          </table:table-cell>
          <table:table-cell office:value-type="string" table:style-name="staatscourantkop.B.cell">
            <text:section text:name="plaatje_id1-3-1-1" text:style-name="plaatje">
              <text:p text:style-name="illustratie_id1-3-1-1-1"><draw:frame draw:style-name="illustratie_id1-3-1-1-1" text:anchor-type="paragraph" svg:width="40mm" svg:height="14.6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al"/>
            <text:p text:style-name="context.al"/>
            <text:p text:style-name="context_bottom"/>
          </text:section>
          <text:p text:style-name="aanhef_wie"/>
          <text:p text:style-name="aanhef_wie">Kenmerk: 16.0011220</text:p>
          <text:p text:style-name="aanhef_wie"/>
          <text:p text:style-name="aanhef_wie">BURGEMEESTER EN WETHOUDERS VAN NIJMEGEN;</text:p>
          <text:p text:style-name="aanhef_wie"/>
          <text:section text:name="considerans_id1-3-2-1-7" text:style-name="considerans">
            <text:p text:style-name="tussenkopcur">
            <text:span text:style-name="nadrukvet">Overwegende,</text:span>
          </text:p>
            <text:p text:style-name="considerans.al"/>
            <text:p text:style-name="considerans_bottom"/>
          </text:section>
        </text:section>
        <text:section text:name="regeling-tekst_id1-3-2-2" text:style-name="regeling-tekst">
          <text:section text:name="tekst_id1-3-2-2-1" text:style-name="tekst">
            <text:p text:style-name="common-al">dat zich in de wijk Biezen aan de Koekoekstraat de Fenikshof bevindt;</text:p>
            <text:p text:style-name="common-al"/>
            <text:p text:style-name="common-al">dat dit gebied is herontwikkeld waarbij er een gevarieerde woonomgeving is ontstaan met winkels en voorzieningen in combinatie met nieuwe (zorg) woningen;</text:p>
            <text:p text:style-name="common-al"/>
            <text:p text:style-name="common-al">dat er in de Fenikshof een parkeerterrein ligt en zich beneden de hier gevestigde winkels een parkeergarage bevindt;</text:p>
            <text:p text:style-name="common-al"/>
            <text:p text:style-name="common-al">dat deze garage na 21.00 uur alleen toegankelijk is voor bewoners;</text:p>
            <text:p text:style-name="common-al"/>
            <text:p text:style-name="common-al">dat er bij de planopzet van uit is gegaan dat voor het lang parkeren (bijvoorbeeld door bewoners) van de parkeergarage gebruik wordt gemaakt;</text:p>
            <text:p text:style-name="common-al"/>
            <text:p text:style-name="common-al">dat de achterliggende gedachte daarbij is dat op het parkeerterrein op straat hierdoor ruimte beschikbaar komt voor kort parkeren voor winkelbezoek e.d.;</text:p>
            <text:p text:style-name="common-al"/>
            <text:p text:style-name="common-al">dat voor deze parkeerruimte geen parkeerregulering is vastgesteld;</text:p>
            <text:p text:style-name="common-al"/>
            <text:p text:style-name="common-al">dat overigens door winkelbezoekers tijdens winkeltijden ook in de parkeergarage geparkeerd kan worden;</text:p>
            <text:p text:style-name="common-al"/>
            <text:p text:style-name="common-al">dat is vastgesteld dat het parkeerterrein in de Fenikshof regelmatig, mogelijk door bewoners, wordt gebruikt voor lang parkeren;</text:p>
            <text:p text:style-name="common-al"/>
            <text:p text:style-name="common-al">dat er daarmee regelmatig onvoldoende parkeerruimte overblijft voor kort parkeren door bezoekers van de winkels in de Fenikshof;</text:p>
            <text:p text:style-name="common-al"/>
            <text:p text:style-name="common-al">dat er is verzocht om maatregelen die er voor zorgen dat het lang parkeren op straat kan worden voorkomen;</text:p>
            <text:p text:style-name="common-al"/>
            <text:p text:style-name="common-al">dat in verband met het voorgaande is bekeken op welke wijze de parkeerplaatsen voor kort parkeren behouden kunnen worden;</text:p>
            <text:p text:style-name="common-al"/>
            <text:p text:style-name="common-al">dat een parkeerschijfzone een geschikt middel is om het (kort) parkeren op deze locatie te reguleren;</text:p>
            <text:p text:style-name="common-al"/>
            <text:p text:style-name="common-al">dat de instelling van een parkeerschijfzone tot doel heeft het kort parkeren te bevorderen en dus het langdurig bezet houden van parkeerplaatsen tegen te gaan;</text:p>
            <text:p text:style-name="common-al"/>
            <text:p text:style-name="common-al">dat binnen een parkeerschijfzone alleen mag worden geparkeerd met een parkeerschijf waaraan een maximale parkeerduur is verbonden;</text:p>
            <text:p text:style-name="common-al"/>
            <text:p text:style-name="common-al">dat dergelijke zones veelal worden toegepast nabij winkelgebieden met relatief hoge parkeerdruk;</text:p>
            <text:p text:style-name="common-al"/>
            <text:p text:style-name="common-al">dat er op basis van monitoring onderzoek heeft plaatsgevonden naar de parkeerdruk in de Fenikshof;</text:p>
            <text:p text:style-name="common-al"/>
            <text:p text:style-name="common-al">dat hieruit naar voren is gekomen dat tijdens de onderzoeksperiode de 42 parkeerplaatsen op straat na 21.30 uur en in het weekend na 18.00 uur voor ca. 2/3 deel bezet waren, voor het merendeel met voertuigen van bewoners uit de Fenikshof en de IJsvogelpassage;</text:p>
            <text:p text:style-name="common-al"/>
            <text:p text:style-name="common-al">dat daaruit mag worden afgeleid dat een aantal bewoners de neiging heeft hun voertuig op het parkeerterrein neer te zetten;</text:p>
            <text:p text:style-name="common-al"/>
            <text:p text:style-name="common-al">dat voor deze voertuigen in principe parkeerruimte in de parkeergarage beschikbaar is;</text:p>
            <text:p text:style-name="common-al"/>
            <text:p text:style-name="common-al">dat het parkeerterrein overdag tijdens winkeltijden intensief benut wordt;</text:p>
            <text:p text:style-name="common-al"/>
            <text:p text:style-name="common-al">dat voor wat betreft de situatie in de Fenikshof de instelling van een parkeerschijfzone van maandag t/m zaterdag van 08.00 tot 21.00 uur en op zondag van 12.00 tot 20.00 uur met een maximale parkeerduur van 2 uur zou volstaan om meer gelegenheid te bieden tot het kort parkeren; </text:p>
            <text:p text:style-name="common-al"/>
            <text:p text:style-name="common-al">dat op de parkeerplaatsen buiten deze tijden buiten zonder parkeerschijf kan worden geparkeerd;</text:p>
            <text:p text:style-name="common-al"/>
            <text:p text:style-name="common-al">dat in dit geval een groter belang wordt toegekend aan de mogelijkheid tot kort parkeren dan aan het handhaven van de situatie waarin hier langdurig kan worden geparkeerd;</text:p>
            <text:p text:style-name="common-al"/>
            <text:p text:style-name="common-al">dat daarmee dan tevens het gebruik van de parkeergarage door bewoners kan worden gestimuleerd;</text:p>
            <text:p text:style-name="common-al"/>
            <text:p text:style-name="common-al">dat het de bedoeling is de parkeerschijfzone in te stellen voor een proefperiode van een half jaar;</text:p>
            <text:p text:style-name="common-al"/>
            <text:p text:style-name="common-al">dat na de proefperiode de werking van deze maatregel wordt geëvalueerd;</text:p>
            <text:p text:style-name="common-al"/>
            <text:p text:style-name="common-al">dat er in combinatie met de aanwijzing van een parkeerschijfzone eenrichtingsverkeer wordt ingesteld op het parkeerterrein in de Fenikshof;</text:p>
            <text:p text:style-name="common-al"/>
            <text:p text:style-name="common-al">dat er bovendien 3 algemene gehandicaptenparkeerplaatsen worden aangewezen;</text:p>
            <text:p text:style-name="common-al"/>
            <text:p text:style-name="common-al">dat door het eenrichtingsverkeer wordt bijgedragen aan een duidelijke en veilige verkeerscirculatie op en rond het parkeerterrein;</text:p>
            <text:p text:style-name="common-al"/>
            <text:p text:style-name="common-al">dat met de aanwijzing van de gehandicaptenparkeerplaatsen weggebruikers in het bezit van een gehandicaptenparkeerkaart hun auto op redelijke afstand van de winkelvoorzieningen in deze straat kunnen parkeren;</text:p>
            <text:p text:style-name="common-al"/>
            <text:p text:style-name="common-al">dat met maatregelen in dit besluit wordt bijgedragen aan een betere bereikbaarheid van de (winkel)voorzieningen in de Fenikshof voor auto’s;</text:p>
            <text:p text:style-name="common-al"/>
            <text:p text:style-name="common-al">dat de bovenvermelde maatregelen voorts worden genomen op basis van artikel 2 van de Wegenverkeerswet 1994 om de veiligheid op de weg te verzekeren en het om de vrijheid van het verkeer te waarborgen;</text:p>
            <text:p text:style-name="common-al"/>
            <text:p text:style-name="common-al">dat het treffen van een verkeersmaatregel een normale maatschappelijke ontwikkeling is waarmee een ieder kan worden geconfronteerd en waarvan de nadelige gevolgen in beginsel voor rekening van betrokkenen behoren te blijven;</text:p>
            <text:p text:style-name="common-al"/>
            <text:p text:style-name="common-al">dat over de maatregelen overleg heeft plaatsgevonden met bewoners en ondernemers in de Fenikshof;</text:p>
            <text:p text:style-name="common-al"/>
            <text:p text:style-name="common-al">dat terzake overleg met de verkeersadviseur en tevens de gemachtigde van de korpschef van de politie-eenheid Oost-Nederland heeft plaatsgevonden;</text:p>
            <text:p text:style-name="common-al"/>
            <text:p text:style-name="common-al">dat gelet op het Mandaat-, Volmacht- en Machtigingsbesluit gemeente Nijmegen (nr. 2016/05), waarin voor wat betreft afdeling mobiliteit onder volgnr. 25 voor tijdelijke en definitieve verkeersbesluiten op basis van de Wegenverkeerswet 1994 onder voorwaarden mandaat is verleend aan de Programmamanager Mobiliteit (RO10) en het bureauhoofd Parkeren en Verkeersmanagement (SB60);</text:p>
            <text:p text:style-name="common-al"/>
            <text:p text:style-name="common-al">gelet op de artikelen 15 en 18 van de Wegenverkeerswet 1994 en artikel 12 van het Besluit Administratieve Bepalingen inzake het Wegverkeer;</text:p>
            <text:p text:style-name="common-al"/>
            <text:p text:style-name="common-al"/>
            <text:p text:style-name="common-al">
            <text:span text:style-name="nadrukvet">besluiten:</text:span>
          </text:p>
            <text:p text:style-name="common-al"/>
            <text:p text:style-name="common-al"/>
            <text:list text:style-name="id1-3-2-2-1-81">
              <text:list-item text:style-override="id1-3-2-2-1-81-1">
                <text:number>I.</text:number>
                <text:p text:style-name="al">gedurende een proefperiode van 6 maanden met ingang van 1 februari 2017</text:p>
              </text:list-item>
              <text:list-item text:style-override="id1-3-2-2-1-81-2">
                <text:number/>
                <text:p text:style-name="al"/>
              </text:list-item>
              <text:list-item text:style-override="id1-3-2-2-1-81-3">
                <text:number/>
                <text:p text:style-name="al"/>
              </text:list-item>
              <text:list-item text:style-override="id1-3-2-2-1-81-4">
                <text:number/>
                <text:p text:style-name="al">a. Door plaatsing van bord E10 en E11 als bedoeld in bijlage 1 van het Reglement Verkeersregels en Verkeerstekens 1990 (RVV 1990) en het aanbrengen van blauwe markering een parkeerschijfzone aan te wijzen op het parkeerterrein in de Fenikshof aan de zuidzijde van de winkels die hier gevestigd zijn;</text:p>
              </text:list-item>
              <text:list-item text:style-override="id1-3-2-2-1-81-5">
                <text:number/>
                <text:p text:style-name="al"/>
              </text:list-item>
              <text:list-item text:style-override="id1-3-2-2-1-81-6">
                <text:number/>
                <text:p text:style-name="al"/>
                <text:p text:style-name="al">b. De maximale parkeerduur in te stellen op 2 uur;</text:p>
              </text:list-item>
              <text:list-item text:style-override="id1-3-2-2-1-81-7">
                <text:number/>
                <text:p text:style-name="al"/>
              </text:list-item>
              <text:list-item text:style-override="id1-3-2-2-1-81-8">
                <text:number/>
                <text:p text:style-name="al"/>
                <text:p text:style-name="al">c. De bloktijden waarop de parkeerschijfzone geldig is in te stellen op maandag t/m zaterdag van 08.00 tot 21.00 uur en op zondag van 12.00 tot 20.00 uur;</text:p>
                <text:p text:style-name="al"> </text:p>
              </text:list-item>
            </text:list>
            <text:list text:style-name="id1-3-2-2-1-82">
              <text:list-item text:style-override="id1-3-2-2-1-82-1">
                <text:number>II.</text:number>
                <text:p text:style-name="al">a. Door plaatsing van borden C2 en C3 als bedoeld in bijlage 1 van het RVV 1990 eenrichtingsverkeer in te stellen zodanig dat het parkeerterrein in de Fenikshof ter hoogte van de winkelpanden aan de noordzijde wordt ingereden en aan de zuidzijde wordt verlaten;</text:p>
              </text:list-item>
              <text:list-item text:style-override="id1-3-2-2-1-82-2">
                <text:number/>
                <text:p text:style-name="al"/>
              </text:list-item>
              <text:list-item text:style-override="id1-3-2-2-1-82-3">
                <text:number/>
                <text:p text:style-name="al"/>
                <text:p text:style-name="al"> b. Door plaatsing van borden E6 als bedoeld in bijlage 1 van het RVV 1990 de drie meest westelijk gelegen parkeerplaatsen op het parkeerterrein in de Fenikshof aan te wijzen als algemene  gehandicaptenparkeerplaats;</text:p>
              </text:list-item>
              <text:list-item text:style-override="id1-3-2-2-1-82-4">
                <text:number/>
                <text:p text:style-name="al"/>
              </text:list-item>
            </text:list>
            <text:p text:style-name="common-al"/>
            <text:p text:style-name="common-al">Een en ander zoals aangegeven op de bij dit besluit behorende situatietekening d.d. 02-12-2016</text:p>
            <text:p text:style-name="last-al"/>
            <text:p text:style-name="tekst_bottom"/>
          </text:section>
        </text:section>
        <text:section text:name="regeling-sluiting_id1-3-2-3" text:style-name="regeling-sluiting">
          <text:section text:name="gegeven_id1-3-2-3-1" text:style-name="gegeven">
            <text:p text:style-name="dagtekening">
            <text:span text:style-name="plaats">Nijmegen, 15 december 2016</text:span>
            <text:span text:style-name="datum"/>
          </text:p>
          </text:section>
          <text:section text:name="ondertekening_id1-3-2-3-2">
            <text:p><text:span text:style-name="functie"/></text:p>
          </text:section>
          <text:section text:name="ondertekening_id1-3-2-3-3">
            <text:p><text:span text:style-name="functie"/></text:p>
            <text:p><text:span text:style-name="deze">Namens burgemeester en wethouders van Gemeente Nijmegen,</text:span></text:p>
          </text:section>
          <text:section text:name="ondertekening_id1-3-2-3-4">
            <text:p><text:span text:style-name="deze"/></text:p>
            <text:p><text:span text:style-name="ondertekening_naam">
            <text:span text:style-name="voornaam">E. Maessen, Bureauhoofd Parkeren en Verkeersmanagement</text:span>
            <text:span text:style-name="achternaam"/>
          </text:span></text:p>
          </text:section>
          <text:section text:name="ondertekening_id1-3-2-3-5">
            <text:p><text:span text:style-name="ondertekening_naam">
            <text:span text:style-name="achternaam"/>
          </text:span></text:p>
            <text:p><text:span text:style-name="functie"/></text:p>
          </text:section>
        </text:section>
        <text:section text:name="bezwaarschrift_id1-3-2-4" text:style-name="bezwaarschrift">
          <text:p text:style-name="bezwaarschrift_top"/>
          <text:p text:style-name="tussenkopvetcur">Mededelingen</text:p>
          <text:p text:style-name="tussenkopcur">Ter inzage/bezwaar</text:p>
          <text:p text:style-name="bezwaarschrift_al">Bovengenoemd besluit met bijbehorende situatietekening ligt gedurende zes weken na heden voor eenieder ter inzage bij de Informatiebalie in de Stadswinkel, Marienburg 75 Nijmegen (maandag t/m vrijdag van 09.00-17.00 uur en op donderdag van 09.00-20.00 uur).</text:p>
          <text:p text:style-name="bezwaarschrift_al">Gedurende deze termijn kan op grond van de Algemene wet bestuursrecht door belanghebbenden tegen dit besluit een bezwaarschrift worden ingediend bij Burgemeester en Wethouders van Nijmegen, postbus 9105, 6500 HG Nijmegen.</text:p>
          <text:p text:style-name="bezwaarschrift_al">Het is mogelijk om uw bezwaarschrift digitaal in te dienen via een webformulier in de digitale balie van de gemeente Nijmegen (<text:a xlink:href="http://www.nijmegen.nl/" xlink:type="simple">www.nijmegen.nl</text:a>). Voor het indienen van een digitaal bezwaarschrift dient u in het bezit te zijn van een DigiD.</text:p>
          <text:p text:style-name="bezwaarschrift_al"/>
          <text:p text:style-name="bezwaarschrift_al"/>
          <text:p text:style-name="bezwaarschrift_al">
          <draw:frame><draw:text-box><text:section text:name="plaatje_id1-3-2-4-8-1" text:style-name="plaatje">
            <text:p text:style-name="illustratie_id1-3-2-4-8-1-1"><draw:frame draw:style-name="illustratie_id1-3-2-4-8-1-1" text:anchor-type="paragraph" svg:width="153mm" svg:height="107.77358490566037mm"><draw:image xlink:href="Pictures/plaatjep-schijfFenikshof02-12-2016id4a8467b-f774-4f35-abff-f28685bdbb6f.jpg" xlink:type="simple"/></draw:frame></text:p>
          </text:section></draw:text-box></draw:frame>
        </text:p>
          <text:p text:style-name="bezwaarschrift_al"/>
          <text:p text:style-name="bezwaarschrift_al"/>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0561</text:span><text:line-break/><text:date style:data-style-name="dag" text:fixed="true" text:date-value="2016-12-19"/><text:line-break/><text:date style:data-style-name="jaar" text:fixed="true" text:date-value="2016-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70561</text:span><text:date style:data-style-name="nicedate" text:fixed="true" text:date-value="2016-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70561</text:span><text:date style:data-style-name="nicedate" text:fixed="true" text:date-value="2016-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Parkeerschijfzone parkeervakken Fenikshof Nijmegen</meta:user-defined>
    <meta:user-defined meta:name="OVERHEIDop.doctype">Officiële Publicaties, versie 1.1</meta:user-defined>
    <meta:user-defined meta:name="DCTERMS.W3CDTF/OVERHEIDop.jaargang">2016</meta:user-defined>
    <meta:user-defined meta:name="DCTERMS.W3CDTF/DCTERMS.available">2016-12-19</meta:user-defined>
    <meta:user-defined meta:name="OVERHEIDop.publicationIssue">70561</meta:user-defined>
    <meta:user-defined meta:name="OVERHEIDop.StcrtID/DC.identifier">stcrt-2016-70561</meta:user-defined>
    <meta:user-defined meta:name="DCTERMS.alternative">Gemeente Nijmegen - Instellen parkeerschijfzone  - Fenikshof Nijmegen</meta:user-defined>
    <meta:user-defined meta:name="OVERHEID.Organisatietype/OVERHEID.organisationType">gemeente</meta:user-defined>
    <meta:user-defined meta:name="OVERHEID.Gemeente/OVERHEID.authority">Nijmegen</meta:user-defined>
    <meta:user-defined meta:name="OVERHEID.Gemeente/DC.creator">Nijmegen</meta:user-defined>
    <meta:user-defined meta:name="OVERHEID.TaxonomieBeleidsagenda/OVERHEID.category">Verkeer | Organisatie en beleid</meta:user-defined>
    <meta:user-defined meta:name="OVERHEID.Gemeente/DC.spatial">Nijmegen</meta:user-defined>
    <meta:user-defined meta:name="OVERHEID.PostcodeHuisnummer/OVERHEIDop.postcodeHuisnummer">6541RW 28</meta:user-defined>
    <meta:user-defined meta:name="OVERHEIDop.woonplaats">Nijmegen</meta:user-defined>
    <meta:user-defined meta:name="OVERHEIDop.straatnaam">Fenikshof</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2</meta:user-defined>
    <meta:user-defined meta:name="OVERHEIDop.verkeersbordcode">C3</meta:user-defined>
    <meta:user-defined meta:name="OVERHEIDop.verkeersbordcode">E6</meta:user-defined>
    <meta:user-defined meta:name="OVERHEIDop.verkeersbordcode">E10</meta:user-defined>
    <meta:user-defined meta:name="OVERHEIDop.verkeersbordcode">E1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vkb p-schijfzone Fenikshof 15122016 nr16.0011220|exb-2016-43320</meta:user-defined>
    <meta:user-defined meta:name="OVERHEID.EPSG28992/DC.spatial">186418 428644</meta:user-defined>
    <meta:user-defined meta:name="OVERHEIDop.versieInformatie"/>
  </office:meta>
</office:document-meta>
</file>