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6-6955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5mm_mleft.19mm_ifm" style:family="paragraph" style:name="ifm_p_indent.-5mm_mleft.19mm_ifm" style:parent-style-name="Basis">
      <style:paragraph-properties fo:text-indent="-5mm" fo:margin-left="19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69558</text:p>
          </table:table-cell>
        </table:table-row>
        <table:table-row table:style-name="staatscourant.koprow1">
          <table:covered-table-cell/>
          <table:covered-table-cell/>
          <table:table-cell office:value-type="string" table:style-name="staatscourant.publicatiedatumcel">
            <text:p>16 december</text:p>
          </table:table-cell>
        </table:table-row>
        <table:table-row>
          <table:covered-table-cell/>
          <table:covered-table-cell/>
          <table:table-cell office:value-type="string" table:style-name="staatscourant.publicatiedatumcel">
            <text:p>201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Wijziging beschikking van de Staatssecretaris van Infrastructuur en Milieu van 29 november 2016, nr. ILT-2016/90424, houdende de instelling van de tijdelijke gebieden met beperkingen Kraggenburg en NLR RPAS testcentrum low en high</text:h>
      <text:p text:style-name="ifm_p_font.italic_mt.7.4mm_ifm">Datum: 12 december 2016</text:p>
      <text:p text:style-name="ifm_p_font.italic_ifm">Nummer: ILT-2016/94077</text:p>
      <text:p text:style-name="ifm_p_mt.3.7mm_ifm">DE STAATSSECRETARIS VAN INFRASTRUCTUUR EN MILIEU,</text:p>
      <text:p text:style-name="ifm_p_mt.3.7mm_ifm">Handelende in overeenstemming met de Minister van Defensie;</text:p>
      <text:p text:style-name="ifm_p_mt.3.7mm_ifm">Gehoord het verzoek van 8 december 2016 van het NLR, contactpersoon de heer J.F. Boer, e-mail: Jan-Floris.Boer@nlr.nl;</text:p>
      <text:p text:style-name="ifm_p_mt.3.7mm_ifm">Overwegende,</text:p>
      <text:p text:style-name="ifm_p_indent.-5mm_mleft.5mm_ifm">–<text:tab/>dat het van belang is dat er onderzoek wordt gedaan naar de mogelijkheden van op afstand bestuurde luchtvaartuigen en dat op afstand bestuurde luchtvaartuigen worden getest, mede gememoreerd in kamerbrieven over ‘drones’;</text:p>
      <text:p text:style-name="ifm_p_indent.-5mm_mleft.5mm_ifm">–<text:tab/>dat de procedure wordt gevolgd om permanente gebieden met beperkingen (restricted areas) te realiseren en dat het van belang is om in afwachting van het resultaat daarvan de huidige situatie te continueren;</text:p>
      <text:p text:style-name="ifm_p_mt.3.7mm_ifm">Gezien de beslissing op bezwaar tegen eerdere beschikkingen waarmee deze gebieden werden ingesteld, en waarbij is geconstateerd dat het instellen van deze tijdelijke gebieden met beperkingen:</text:p>
      <text:p text:style-name="ifm_p_indent.-5mm_mleft.5mm_ifm">–<text:tab/>tot doel heeft ander ‘klein luchtverkeer’ te weren uit het oefen- en testgebied van het NLR en Ampyx Power B.V.;</text:p>
      <text:p text:style-name="ifm_p_indent.-5mm_mleft.5mm_ifm">–<text:tab/>geen beslissing is die gevolgen heeft voor de privacy of veiligheid van personen die binnen een van de TGB’s verblijven;</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r bescherming van het luchtverkeer tijdens test- en trainingsvluchten met op afstand bestuurde luchtvaartuigen (RPA) door of onder verantwoordelijkheid van het NLR en door Ampyx Power B.V., worden de volgende tijdelijke gebieden met beperkingen ingesteld, begrensd door de volgende coördinaten en hoogten:</text:p>
      <text:p text:style-name="ifm_p_indent.-7mm_mleft.14mm_ifm">a.<text:tab/>TGB NLR RPAS testcentrum low:</text:p>
      <text:p text:style-name="ifm_p_indent.-5mm_mleft.19mm_ifm">•<text:tab/>een gebied gevormd door de volgende coördinaten: van 52°42’16”N – 005°57’10”E in een rechte lijn naar 52°41’19”N – 005°57’13”E, in een rechte lijn naar 52°40’27”N – 005°55’49”E, in een rechte lijn naar 52°40’07”N – 005°55’51”E, in een rechte lijn naar 52°39’49”N – 005°53’49”E, in een rechte lijn naar 52°41’26”N – 005°52’08”E en weer terug naar het beginpunt;</text:p>
      <text:p text:style-name="ifm_p_indent.-5mm_mleft.19mm_ifm">•<text:tab/>vanaf de grond tot 1500 voet boven gemiddeld zeeniveau;</text:p>
      <text:p text:style-name="ifm_p_indent.-5mm_mleft.19mm_ifm">•<text:tab/>permanent actief, tijdens de daglichtperiode op werkdagen;</text:p>
      <text:p text:style-name="ifm_p_indent.-7mm_mleft.14mm_ifm">b.<text:tab/>TGB NLR RPAS testcentrum high: een gebied gevormd door de volgende coördinaten:</text:p>
      <text:p text:style-name="ifm_p_indent.-5mm_mleft.19mm_ifm">•<text:tab/>van 52°42’16”N – 005°57’10”E in een rechte lijn naar 52°41’19”N – 005°57’13”E, in een rechte lijn naar 52°40’27”N – 005°55’49”E, in een rechte lijn naar 52°40’07”N – 005°55’51”E, in een rechte lijn naar 52°39’49”N – 005°53’49”E, in een rechte lijn naar 52°41’26”N – 005°52’08”E en weer terug naar het beginpunt;</text:p>
      <text:p text:style-name="ifm_p_indent.-5mm_mleft.19mm_ifm">•<text:tab/>vanaf 1500 voet boven zeeniveau tot 3500 voet boven gemiddeld zeeniveau;</text:p>
      <text:p text:style-name="ifm_p_indent.-7mm_mleft.14mm_ifm">c.<text:tab/>TGB Kraggenburg: een gebied gevormd door de volgende coördinaten:</text:p>
      <text:p text:style-name="ifm_p_indent.-5mm_mleft.19mm_ifm">•<text:tab/>van 52°39’49”N – 005°53’49”E in een rechte lijn naar 52°41’26”N – 005°52’08”E, in een rechte lijn naar 52°40’53”N – 005°50’39”E, in een rechte lijn naar 52°39’14”N – 005°52’18”E en weer terug naar het beginpunt;</text:p>
      <text:p text:style-name="ifm_p_indent.-5mm_mleft.19mm_ifm">•<text:tab/>vanaf de grond tot 1200 voet boven gemiddeld zeeniveau;</text:p>
      <text:p text:style-name="ifm_p_mt.3.7mm_indent.-7mm_mleft.7mm_ifm">2.<text:tab/>De tijdelijke gebieden met beperkingen NLR RPAS testcentrum high en Kraggenburg worden per NOTAM geactiveerd.</text:p>
      <text:p text:style-name="ifm_p_mt.3.7mm_page.break-before_ifm"><draw:frame draw:name="Afbeelding1" draw:style-name="frame.picture" draw:z-index="1" svg:height="150mm" svg:width="150mm" text:anchor-type="paragraph" style:rel-height="scale" style:rel-width="scale"><draw:image draw:filter-name="PNG - Portable Network Graphics" xlink:actuate="onLoad" xlink:href="Pictures/stcrt-2016-69558-001.png" xlink:show="embed" xlink:type="simple"/></draw:frame><draw:frame draw:name="Bron3" draw:style-name="frame.bron" text:anchor-type="as-char" svg:width="150mm" svg:y="0mm"><draw:text-box><text:p text:style-name="ifm_p_mt.2mm_ifm">Figuur: Tijdelijke gebieden met beperkingen Kraggenburg en NLR RPAS TC low en high</text:p></draw:text-box></draw:frame></text:p>
      <text:h text:style-name="ifm_p_font.bold_mt.5.08mm_page.keep-with-next_ifm" text:outline-level="2">Artikel<text:s/>2<text:s/></text:h>
      <text:p text:style-name="ifm_p_mt.4.23mm_ifm">Voor de tijdelijke gebieden met beperkingen NLR RPAS testcentrum low en high en Kraggenburg gelden de volgende voorschriften en beperkingen:</text:p>
      <text:p text:style-name="ifm_p_indent.-7mm_mleft.7mm_ifm">a.<text:tab/>het NLR meldt het daadwerkelijke gebruik van het TGB RPAS testcentrum low en high (ten minste 15 minuten vóór het daadwerkelijke gebruik) en het einde van het vliegen in het TGB NLR RPAS testcentrum low aan de supervisor van het AOCS NM (0577 458705);</text:p>
      <text:p text:style-name="ifm_p_indent.-7mm_mleft.7mm_ifm">b.<text:tab/>het is verboden vluchten uit te voeren binnen geactiveerde tijdelijke gebieden met beperkingen NLR RPAS testcentrum low en high en Kraggenburg, tenzij het gaat om:</text:p>
      <text:p text:style-name="ifm_p_indent.-5mm_mleft.12mm_ifm">•<text:tab/>vluchten die worden uitgevoerd door of in opdracht van de Landelijke eenheid, afdeling Luchtvaart, vluchten voor zoek- en reddingsacties of spoedeisende medische vluchten en toestemming is verkregen van AOCS NM (indien mogelijk na voorafgaande coördinatie met de beheerder van het testgebied (tel.: 088 51 14 900 of per e-mail: nrtc@nlr.nl));</text:p>
      <text:p text:style-name="ifm_p_indent.-5mm_mleft.12mm_ifm">•<text:tab/>vluchten met op afstand bestuurde luchtvaartuigen van Ampyx Power B.V. (in TGB Kraggenburg) of vluchten met op afstand bestuurde luchtvaartuigen van of onder verantwoordelijkheid van het NLR;</text:p>
      <text:p text:style-name="ifm_p_indent.-5mm_mleft.12mm_ifm">•<text:tab/>helikoptervluchten van/naar de helihaven van het NLR en toestemming is verkregen van AOCS NM (indien mogelijk na voorafgaande coördinatie met de beheerder van het testgebied (tel.: 088 51 14 900 of per e-mail: nrtc@nlr.nl));</text:p>
      <text:p text:style-name="ifm_p_indent.-5mm_mleft.12mm_ifm">•<text:tab/>(test)vluchten met bemande luchtvaartuigen door of in opdracht van het NLR (in de TGB’s NLR RPAS testcentrum low en high), na coördinatie met de beheerder van de helihaven of de beheerder van het testgebied (tel.: 088 51 14 900 of per e-mail: nrtc@nlr.nl);</text:p>
      <text:p text:style-name="ifm_p_indent.-5mm_mleft.12mm_ifm">•<text:tab/>vluchten uitgevoerd door leden of gastvliegers van Zweefvliegclub Noordoostpolder, door Akkeranalyse, A.J. Troost Ballooning en S.P. Luftbild GmbH in de tijdelijke gebieden met beperkingen NLR RPAS testcentrum low en high conform de in onderdeel e genoemde coördinatieregeling;</text:p>
      <text:p text:style-name="ifm_p_indent.-7mm_mleft.7mm_ifm">c.<text:tab/>vluchten van Ampyx Power B.V. en van of onder verantwoordelijkheid van het NLR vinden alleen plaats met een geldige bedrijfsontheffing of ROC-, RTF- en/of NL ASRPAS- erkenning en binnen de mogelijkheden die de bedrijfsontheffing of ROC-, RTF- en/of NL ASRPAS- erkenning biedt;</text:p>
      <text:p text:style-name="ifm_p_indent.-7mm_mleft.7mm_ifm">d.<text:tab/>de organisatie van Ampyx Power B.V. neemt ten minste 30 minuten vóór het laten vliegen van het lichte onbemande zweefvliegtuig en direct ná het landen ervan contact op met AOCS NM (tel.: 0577 458705) en de Zweefvliegclub Noordoostpolder (tel.: 0527 20 13 64) en blijft telefonisch bereikbaar met het telefoonnummer 06 21885247 (de Range Safety Officer);</text:p>
      <text:p text:style-name="ifm_p_indent.-7mm_mleft.7mm_ifm">e.<text:tab/>vluchten van Zweefvliegclub Noordoostpolder mogen alleen gelijktijdig met de vluchten van lichte onbemande luchtvaartuigen (en vice versa) plaatsvinden in de tijdelijke gebieden met beperkingen NLR RPAS testcentrum low en high, indien wordt gevlogen volgens de door de twee partijen onderling vastgestelde coördinatieregeling met procedures die waarborgen dat op afstand bestuurde luchtvaartuigen en zweefvliegtuigen op een veilige afstand van elkaar blijven; het tijdelijke gebied met beperkingen Kraggenburg is (indien per NOTAM geactiveerd) verboden voor vluchten van de Zweefvliegclub Noordoostpolder; partijen informeren de Inspectie Leefomgeving en transport (ILT) direct over een eventueel gewijzigde coördinatieregeling;</text:p>
      <text:p text:style-name="ifm_p_indent.-7mm_mleft.7mm_ifm">f.<text:tab/>aanwijzingen van de Landelijke eenheid, afdeling Luchtvaart, militaire luchtverkeersleiding of de Inspectie Leefomgeving en Transport in het kader van de veiligheid van het luchtverkeer moeten worden nagekomen; dat kan ook de-activatie van de tijdelijke gebieden inhouden en daarmee het tijdelijk staken van de vluchtuitvoering;</text:p>
      <text:p text:style-name="ifm_p_indent.-7mm_mleft.7mm_ifm">g.<text:tab/>activatie van de tijdelijke gebieden met beperkingen Kraggenburg en NLR RPAS testcentrum high wordt minimaal 2 dagen van tevoren bekendgemaakt via een NOTAM, uit te geven door AOCS NM op aanvraag van respectievelijk Ampyx Power B.V. of het NLR. Een NOTAM kan het gebied voor meerdere dagen activeren.</text:p>
      <text:h text:style-name="ifm_p_font.bold_mt.5.08mm_page.keep-with-next_ifm" text:outline-level="2">Artikel<text:s/>3<text:s/></text:h>
      <text:p text:style-name="ifm_p_mt.4.23mm_ifm">De beschikking van 29 november 2016 met nummer ILT-2016/90424 vervalt.</text:p>
      <text:h text:style-name="ifm_p_font.bold_mt.5.08mm_page.keep-with-next_ifm" text:outline-level="2">Artikel<text:s/>4<text:s/></text:h>
      <text:p text:style-name="ifm_p_mt.4.23mm_ifm">Deze beschikking treedt in werking met ingang van 10 december 2016 en vervalt met ingang van 1 december 2017. Indien de Staatscourant waarin deze beschikking wordt geplaatst, wordt uitgegeven ná 10 december 2016, treedt deze beschikking in werking met ingang van de dag ná de datum van uitgifte van de Staatscourant waarin zij wordt geplaatst, en werkt zij terug tot en met 10 december 2016.</text:p>
      <text:p text:style-name="ifm_p_mt.3.7mm_ifm">Het permanent actieve TGB NLR RPAS testcentrum low wordt per NOTAM bekendgemaakt door AOCS NM.</text:p>
      <text:p text:style-name="ifm_p_font.italic_mt.3.7mm_ifm">DE STAATSSECRETARIS VAN INFRASTRUCTUUR EN MILIEU,<text:line-break/>namens deze,<text:line-break/>DE INSPECTEUR ILT/VERGUNNINGEN,<text:line-break/>A.E.<text:s/>Schurink-v.d. Klugt</text:p>
      <text:p text:style-name="ifm_p_mt.3.7mm_ifm"><text:span text:style-name="ifm_span_font.bold_ifm">Bezwaarmogelijkheid</text:span></text:p>
      <text:p text:style-name="ifm_p_mt.3.7mm_ifm">Indien u het niet eens bent met deze vergunning, kunt u hiertegen op grond van het bepaalde in de Algemene wet bestuursrecht binnen zes weken na de datum waarop deze vergunn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de beschikking waartegen het bezwaar is gericht;</text:p>
      <text:p text:style-name="ifm_p_indent.-5mm_mleft.5mm_ifm">–<text:tab/>de gronden van het bezwaar.</text:p>
      <text:p text:style-name="ifm_p_mt.3.7mm_ifm">Het bezwaarschrift kunt u richten aan:</text:p>
      <text:p text:style-name="ifm_p_mt.3.7mm_ifm">Inspectie Leefomgeving en Transport</text:p>
      <text:p text:style-name="ifm_p_ifm">Postbus 16191</text:p>
      <text:p text:style-name="ifm_p_ifm">2500 BD Den Haag</text:p>
      <text:p text:style-name="ifm_p_mt.3.7mm_ifm">Is er sprake van onverwijlde spoed? Dan kunt u de rechtbank van uw woonplaats verzoeken om een voorlopige voorziening te treffen.</text:p>
      <text:p text:style-name="ifm_p_mt.3.7mm_ifm">Meer informatie over de voorlopige voorziening vindt u op www.rechtspraak.nl.</text:p>
      <text:h text:style-name="ifm_p_font.bold_mt.5.08mm_page.break-before_ifm" text:outline-level="3">TOELICHTING</text:h>
      <text:p text:style-name="ifm_p_mt.4.23mm_ifm">Sinds 2011 vinden er op de locatie Kraggenburg (test)vluchten plaats met op afstand bestuurde zweefvliegtuigen. Daarnaast vinden er sinds 2005 in Marknesse door het NLR uitgevoerde test- en trainingsvluchten plaats met op afstand bestuurde luchtvaartuigen.</text:p>
      <text:p text:style-name="ifm_p_mt.3.7mm_ifm">Ter bescherming van het luchtverkeer tijdens het uitvoeren van test- en trainingsvluchten op de locaties Kraggenburg en Marknesse worden drie tijdelijke gebieden met beperkingen (TGB’s) ingesteld. Deze gebieden met beperkingen worden ingesteld om enerzijds een ongewenste mix van bemand en onbemand luchtverkeer te voorkomen en anderzijds vliegproeven met (experimentele) op afstand bestuurde luchtvaartuigen te faciliteren.</text:p>
      <text:p text:style-name="ifm_p_mt.3.7mm_ifm">De oorspronkelijke begrenzingen van de TGB’s zijn aangepast naar aanleiding van de bezwaren die eind 2015 zijn ingedien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6 nr. 69558</text:span><text:tab/>16 december 201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6 nr. 69558</text:span><text:tab/>16 december 201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Wijziging beschikking van de Staatssecretaris van Infrastructuur en Milieu van 29 november 2016, nr. ILT-2016/90424, houdende de instelling van de tijdelijke gebieden met beperkingen Kraggenburg en NLR RPAS testcentrum low en high</dc:title>
    <meta:user-defined meta:name="OVERHEIDop.versieInformatie"/>
    <meta:user-defined meta:name="OVERHEID.Ministerie/DC.creator">Ministerie van Infrastructuur en Milieu</meta:user-defined>
    <meta:user-defined meta:name="OVERHEIDop.Staatscourant/DC.type">Overig</meta:user-defined>
    <meta:user-defined meta:name="OVERHEIDop.StcrtID/DCTERMS.isReplacedBy"/>
    <meta:user-defined meta:name="OVERHEIDop.StcrtID/DCTERMS.requires"/>
    <meta:user-defined meta:name="OVERHEIDop.pagina"/>
    <meta:user-defined meta:name="OVERHEIDop.StcrtID/DC.identifier">stcrt-2016-69558</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69558</meta:user-defined>
    <meta:user-defined meta:name="OVERHEIDop.publicationName">Staatscourant</meta:user-defined>
    <meta:user-defined meta:name="OVERHEID.Organisatietype/OVERHEID.organisationType">ministerie</meta:user-defined>
    <meta:user-defined meta:name="DCTERMS.W3CDTF/OVERHEIDop.jaargang">2016</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Wijziging beschikking van de Staatssecretaris van Infrastructuur en Milieu van 29 november 2016, nr. ILT-2016/90424, houdende de instelling van de tijdelijke gebieden met beperkingen Kraggenburg en NLR RPAS testcentrum low en high</meta:user-defined>
    <meta:user-defined meta:name="DCTERMS.W3CDTF/DCTERMS.available">2016-12-16</meta:user-defined>
  </office:meta>
</office:document-meta>
</file>