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wijzigde vaststelling Wijzigingsplan Mutshoek 8 Boek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4.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Beschrijving</text:span>
            </text:span>
          </text:p>
            <text:p text:style-name="common-al">Burgemeester en wethouders van de gemeente Boekel maken bekend dat het Wijzigingsplan Mutshoek 8 Boekel gewijzigd is vastgesteld ten opzichte van het eerder in procedure gebrachte ontwerpplan. Dit plan regelt de uitbreiding van de champignonkwekerij aan Mutshoek 8 te Boekel.</text:p>
            <text:p text:style-name="common-al">De ambtshalve wijzigingen betreffen een wijziging van de regels, waarbij de omschakeling naar veehouderij wordt uitgesloten, en een kleine aanpassing van het bouwblok, waardoor de bouw van een 16<text:span text:style-name="sup">e</text:span> cel mogelijk wordt.</text:p>
            <text:p text:style-name="common-al">Wettelijk gezien bestaat de verplichting om alle kosten die gepaard gaan met het</text:p>
            <text:p text:style-name="common-al">onderhavige plan te verhalen. Aangezien er met de eigenaar van de gronden een anterieure</text:p>
            <text:p text:style-name="common-al">overeenkomst is gesloten, is besloten om te verklaren dat het kostenverhaal anderszins</text:p>
            <text:p text:style-name="common-al">verzekerd is.</text:p>
            <text:p text:style-name="common-al">
            <text:span text:style-name="nadrukvet">
              <text:span text:style-name="nadrukcur">Inzage</text:span>
            </text:span>
          </text:p>
            <text:p text:style-name="common-al">Het besluit met bijbehorende stukken ligt met ingang van donderdag 15 december 2016</text:p>
            <text:p text:style-name="common-al">gedurende zes weken ter inzage bij de publieksbalie van het gemeentehuis te Boekel tijdens</text:p>
            <text:p text:style-name="common-al">openingstijden. Het besluit is ook raadpleegbaar via de landelijke website,</text:p>
            <text:p text:style-name="common-al">www.ruimtelijkeplannen.nl (IDN: NL.IMRO.0755.BPWBGmutshoek8-VA01).</text:p>
            <text:p text:style-name="common-al">
            <text:span text:style-name="nadrukvet">
              <text:span text:style-name="nadrukcur">Beroepsmogelijkheid</text:span>
            </text:span>
          </text:p>
            <text:p text:style-name="common-al">Belanghebbenden die aan kunnen tonen dat ze redelijkerwijs niet in staat zijn geweest (tijdig)</text:p>
            <text:p text:style-name="common-al">zienswijzen bij ons college naar voren te brengen, alsmede diegenen, die bezwaar hebben tegen de vastgestelde wijzigingen, kunnen gedurende de termijn van</text:p>
            <text:p text:style-name="common-al">terinzagelegging tegen het vaststellingsbesluit beroep instellen bij de Afdeling</text:p>
            <text:p text:style-name="common-al">bestuursrechtspraak van de Raad van State, Postbus 20019, 2500 EA in Den Haa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ekel, 14 december 2016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.</text:p>
            </table:table-cell>
            <table:table-cell office:value-type="string" table:style-name="header.C">
              <text:p text:style-name="headerright"><text:span text:style-name="nr">Nr. 68082</text:span><text:line-break/><text:date style:data-style-name="dag" text:fixed="true" text:date-value="2016-12-14"/><text:line-break/><text:date style:data-style-name="jaar" text:fixed="true" text:date-value="2016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6  nr. 68082</text:span><text:date style:data-style-name="nicedate" text:fixed="true" text:date-value="2016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6  nr. 68082</text:span><text:date style:data-style-name="nicedate" text:fixed="true" text:date-value="2016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wijzigde vaststelling Wijzigingsplan Mutshoek 8 Boekel</meta:user-defined>
    <meta:user-defined meta:name="OVERHEIDop.doctype">Officiële Publicaties, versie 1.1</meta:user-defined>
    <meta:user-defined meta:name="DCTERMS.W3CDTF/OVERHEIDop.jaargang">2016</meta:user-defined>
    <meta:user-defined meta:name="DCTERMS.W3CDTF/DCTERMS.available">2016-12-14</meta:user-defined>
    <meta:user-defined meta:name="OVERHEIDop.publicationIssue">68082</meta:user-defined>
    <meta:user-defined meta:name="OVERHEIDop.StcrtID/DC.identifier">stcrt-2016-68082</meta:user-defined>
    <meta:user-defined meta:name="OVERHEID.TaxonomieBeleidsagenda/OVERHEID.category">Ruimte en infrastructuur | Organisatie en beleid</meta:user-defined>
    <meta:user-defined meta:name="OVERHEID.Gemeente/DC.spatial">Boekel</meta:user-defined>
    <meta:user-defined meta:name="OVERHEIDop.Ruimtelijkplan/OVERHEIDop.bekendmakingBetreffendePlan">NL.IMRO.0755.BPWBGmutshoek8-VA01</meta:user-defined>
    <meta:user-defined meta:name="DCTERMS.abstract">Uitbreiding champignonkwekerij.</meta:user-defined>
    <meta:user-defined meta:name="OVERHEID.Organisatietype/OVERHEID.organisationType">gemeente</meta:user-defined>
    <meta:user-defined meta:name="OVERHEID.Gemeente/DC.creator">Boekel</meta:user-defined>
    <meta:user-defined meta:name="OVERHEID.Informatietype/DC.type">officiële publicatie</meta:user-defined>
    <dc:language>nl</dc:language>
    <meta:user-defined meta:name="OVERHEID.PostcodeHuisnummer/OVERHEIDop.postcodeHuisnummer">5427EV 8</meta:user-defined>
    <meta:user-defined meta:name="OVERHEIDop.woonplaats">Boekel</meta:user-defined>
    <meta:user-defined meta:name="OVERHEIDop.straatnaam">Mutshoek</meta:user-defined>
    <meta:user-defined meta:name="OVERHEIDop.Ruimtelijkeplannen/DC.type">wijzigings- of uitwerk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.EPSG28992/DC.spatial">175100 399924</meta:user-defined>
    <meta:user-defined meta:name="OVERHEIDop.versieInformatie"/>
  </office:meta>
</office:document-meta>
</file>