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text:p>
          </table:table-cell>
          <table:table-cell office:value-type="string" table:style-name="staatscourantkop.B.cell">
            <text:section text:name="plaatje_id1-3-1-1" text:style-name="plaatje">
              <text:p text:style-name="illustratie_id1-3-1-1-1"><draw:frame draw:style-name="illustratie_id1-3-1-1-1" text:anchor-type="paragraph" svg:width="40mm" svg:height="2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laas is in de eerdere publicatie niet aangegeven dat de op te stellen plan-MER zowel de structuurvisie alsook toekomstige bestemmingsplannen dient.</text:p>
            <text:p text:style-name="common-al">Plan-MER Notitie reikwijdte en detailniveau voor structuurvisie afronding Kloosterveen</text:p>
            <text:p text:style-name="common-al"/>
            <text:p text:style-name="common-al">Burgemeester en wethouders van Assen geven op grond van het bepaalde in de Wet Milieubeheer kennis van hun voornemen om een structuurvisie voor te bereiden en de procedure van een milieueffectrapportage (m.e.r.-procedure) te doorlopen.</text:p>
            <text:p text:style-name="common-al"/>
            <text:p text:style-name="tussenkopcur">
            <text:span text:style-name="nadrukvet">Inleiding</text:span>
          </text:p>
            <text:p text:style-name="common-al">Assen is een stad in ontwikkeling. Om te kunnen anticiperen op de aantrekkende woningvraag stuurt de gemeente Assen aan op verdere ontwikkeling van inbreidingslocaties en afronding van de wijk Kloosterveen met daarbij een goede overgang van de stad naar het landschap. </text:p>
            <text:p text:style-name="common-al">De voorgenomen activiteit betreft de aanleg, wijziging of uitbreiding van een stedelijk ontwikkelingsproject en heeft betrekking op een omvang van meer dan 2.000 woningen in een aaneengesloten gebied. Aangezien de structuurvisie voor de afronding van Kloosterveen een ruimtelijk kader voor het realiseren van een woonwijk met meer dan 2.000 woningen betreft geldt hiervoor de verplichting om een plan-m.e.r. procedure te doorlopen. </text:p>
            <text:p text:style-name="common-al">Daarnaast is de gebiedsontwikkeling voorzien in de nabijheid van een Natura2000-gebied Fochteloërveen. Omdat significante effecten op dit gebied op voorhand niet konden worden uitgesloten, is gestart met het uitvoeren van een passende beoordeling. Hierdoor is tevens een plicht ontstaan tot het uitvoeren van een plan-m.e.r. </text:p>
            <text:p text:style-name="tussenkopcur">
            <text:span text:style-name="nadrukvet">Het doel </text:span>
          </text:p>
            <text:p text:style-name="common-al">Het doel van de m.e.r.-procedure is het in beeld brengen van de milieueffecten van de voorgenomen ontwikkelingen in het plangebied en het milieubelang volwaardig en </text:p>
            <text:p text:style-name="common-al">vroegtijdig in de plan- en besluitvormingsprocedure een plaats te geven. Deze effecten en de effecten van een mogelijk planalternatief worden beschreven in een milieueffectrapport (plan-MER).</text:p>
            <text:p text:style-name="common-al">Het m.e.r. dient zowel de structuurvisie als ook één of meer toekomstige bestemmingsplannen.</text:p>
            <text:p text:style-name="tussenkopcur">
            <text:span text:style-name="nadrukvet">Procedure</text:span>
          </text:p>
            <text:p text:style-name="common-al">De eerste stap in de m.e.r.-procedure is deze kennisgeving en de terinzagelegging van de Notitie Reikwijdte en Detailniveau (NRD). Met deze notitie wordt globale informatie verstrekt over de achtergronden, aard omvang en de te verwachten effecten van de voorgenomen activiteit. Deze openbare kennisgeving is de eerste stap in de plan-m.e.r. procedure. </text:p>
            <text:p text:style-name="common-al">De vervolgprocedure bestaat uit de volgende stappen:</text:p>
            <text:list text:style-name="id1-3-2-1-1-17">
              <text:list-item text:style-override="id1-3-2-1-1-17-1">
                <text:number>1.</text:number>
                <text:p text:style-name="al">Raadplegen betrokken bestuursorganen/adviseurs (incl. commissie m.e.r.) en mogelijkheid tot het indienen van zienswijzen door een ieder over de reikwijdte en detailniveau van het op te stellen plan-MER.</text:p>
              </text:list-item>
              <text:list-item text:style-override="id1-3-2-1-1-17-2">
                <text:number>2.</text:number>
                <text:p text:style-name="al">Opstellen plan-MER.</text:p>
              </text:list-item>
              <text:list-item text:style-override="id1-3-2-1-1-17-3">
                <text:number>3.</text:number>
                <text:p text:style-name="al">Ter inzagelegging en inspraak op plan-MER tezamen met de structuurvisie.</text:p>
              </text:list-item>
              <text:list-item text:style-override="id1-3-2-1-1-17-4">
                <text:number>4.</text:number>
                <text:p text:style-name="al">Inschakeling commissie m.e.r. voor toetsingsadvies m.b.t. plan-MER</text:p>
              </text:list-item>
              <text:list-item text:style-override="id1-3-2-1-1-17-5">
                <text:number>5.</text:number>
                <text:p text:style-name="al">Motiveren hoe met de resultaten van het plan-MER, de inspraak en het toetsingsadvies van de commissie m.e.r. is omgegaan in de structuurvisie.</text:p>
              </text:list-item>
              <text:list-item text:style-override="id1-3-2-1-1-17-6">
                <text:number>6.</text:number>
                <text:p text:style-name="al">Ter inzagelegging ontwerp-structuurvisie met gelegenheid indienen van reacties.</text:p>
              </text:list-item>
              <text:list-item text:style-override="id1-3-2-1-1-17-7">
                <text:number>7.</text:number>
                <text:p text:style-name="al">Vervolg procedure structuurvisie (vaststellen raad en inwerkingtreding). </text:p>
              </text:list-item>
            </text:list>
            <text:p text:style-name="tussenkopcur">
            <text:span text:style-name="nadrukvet">Waar kunt u de Notitie inzien?</text:span>
          </text:p>
            <text:p text:style-name="common-al">De Notitie reikwijdte en detailniveau ligt met ingang van 17 november 2016 gedurende </text:p>
            <text:p text:style-name="common-al">6 weken voor een ieder ter inzage bij de Publieksbalie, balie Vergunningen en Handhaving in het stadhuis, Noordersingel 33 te Assen. Op werkdagen kunt u tussen 08.30 tot 12.30 uur zonder afspraak hier terecht. Van 13.00 – 17.00 uur en op donderdag van 13.00 – 19.00 uur moet u een afspraak maken. </text:p>
            <text:p text:style-name="tussenkopcur">
            <text:span text:style-name="nadrukvet">Hoe kunt u reageren?</text:span>
          </text:p>
            <text:p text:style-name="common-al">Met ingang van 17 november 2016 kan iedereen gedurende een termijn van 6 weken mondeling of schriftelijk een zienswijze in te brengen. Deze zienswijzen moeten worden gericht aan het college van burgemeester en wethouders van Assen, Noordersingel 33, 9401 JW Assen. Voor het indienen van een mondelinge reactie kunt u een afspraak maken. Hiervoor neemt u contact op met mevrouw O.B. Coenraadts, via het telefoonnummer 0592-366911, toestel 6730.</text:p>
            <text:p text:style-name="tussenkopcur">
            <text:span text:style-name="nadrukvet">Wat gebeurt er met uw zienswijze?</text:span>
          </text:p>
            <text:p text:style-name="common-al">De zienswijzen en de ingediende adviezen van betrokken adviseurs en bestuursorganen worden betrokken bij het op te stellen plan-MER.</text:p>
            <text:p text:style-name="last-al">Het plan-MER zal te zijner tijd met de ontwerp-structuurvisie ter inzage worden geleg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4394</text:span><text:line-break/><text:date style:data-style-name="dag" text:fixed="true" text:date-value="2016-11-30"/><text:line-break/><text:date style:data-style-name="jaar" text:fixed="true" text:date-value="2016-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4394</text:span><text:date style:data-style-name="nicedate" text:fixed="true" text:date-value="2016-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64394</text:span><text:date style:data-style-name="nicedate" text:fixed="true" text:date-value="2016-1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CTIFICATIE</meta:user-defined>
    <meta:user-defined meta:name="OVERHEIDop.doctype">Officiële Publicaties, versie 1.1</meta:user-defined>
    <meta:user-defined meta:name="DCTERMS.W3CDTF/OVERHEIDop.jaargang">2016</meta:user-defined>
    <meta:user-defined meta:name="DCTERMS.W3CDTF/DCTERMS.available">2016-11-30</meta:user-defined>
    <meta:user-defined meta:name="OVERHEIDop.publicationIssue">64394</meta:user-defined>
    <meta:user-defined meta:name="OVERHEIDop.StcrtID/DC.identifier">stcrt-2016-64394</meta:user-defined>
    <meta:user-defined meta:name="OVERHEID.TaxonomieBeleidsagenda/OVERHEID.category">Natuur en milieu | Organisatie en beleid</meta:user-defined>
    <meta:user-defined meta:name="OVERHEID.Gemeente/DC.spatial">Assen</meta:user-defined>
    <meta:user-defined meta:name="DC.source">N.v.t.;</meta:user-defined>
    <meta:user-defined meta:name="DCTERMS.abstract">Rectificatie Plan-MER Notitie reikwijdte en detailniveau voor structuurvisie afronding Kloosterveen</meta:user-defined>
    <meta:user-defined meta:name="OVERHEID.Organisatietype/OVERHEID.organisationType">gemeente</meta:user-defined>
    <meta:user-defined meta:name="OVERHEID.Gemeente/DC.creator">Assen</meta:user-defined>
    <dc:language>nl</dc:language>
    <meta:user-defined meta:name="OVERHEID.Informatietype/DC.type">officiële publicatie</meta:user-defined>
    <meta:user-defined meta:name="OVERHEID.PostcodeHuisnummer/OVERHEIDop.postcodeHuisnummer">9408</meta:user-defined>
    <meta:user-defined meta:name="OVERHEIDop.woonplaats">Assen</meta:user-defined>
    <meta:user-defined meta:name="OVERHEIDop.straatnaam">Domeinweg</meta:user-defined>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EPSG28992/DC.spatial">229463 557622</meta:user-defined>
    <meta:user-defined meta:name="OVERHEIDop.versieInformatie"/>
  </office:meta>
</office:document-meta>
</file>