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1E PARTIËLE HERZIENING BESTEMMINGSPLAN OUDE- EN NIEUWEHORNE DE FJILD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zij op 18 oktober 2016, bij besluit nr. 16.2000643, hebben besloten de ontwerp-1e partiële herziening bestemmingsplan Oude- en Nieuwehorne De Fjilden, met bijbehorende stukken, ter inzage te leggen, op grond van artikel 3.8 lid 1 onder a van de Wet ruimtelijke ordening. </text:p>
            <text:p text:style-name="common-al"/>
            <text:p text:style-name="common-al">De ontwerp-partiële herziening betreft gronden aan de westzijde van het Sevenaerpad in het geprojecteerde woongebied De Fjilden. Hier wordt de diepte van kavels vergroot en wordt een deel van de voor groen aangewezen gronden bij de woonbestemming betrokken.</text:p>
            <text:p text:style-name="common-al"/>
            <text:p text:style-name="common-al">
            <text:span text:style-name="nadrukvet">Inzagetermijn</text:span>
          </text:p>
            <text:p text:style-name="common-al">Met ingang van 3 november 2016 tot en met 14 december 2016 kan de partiële herziening worden ingezien op de website www.ruimtelijkeplannen.nl. Op deze website selecteert u het tabblad "Bestemmingsplannen", waarna u de mogelijkheid heeft de ontwerp-partiële herziening en de bijbehorende stukken op te roepen via het invullen van de locatie, de naam of het planid-nummer (NL.IMRO.0074.PH1DeFjildenOHNH-OW01) van de ontwerp- partiële herziening.</text:p>
            <text:p text:style-name="common-al"/>
            <text:p text:style-name="common-al">De ontwerp-partiële herziening en de bijbehorende stukken kunnen tevens gedurende de hiervoor genoemde termijn, tijdens openingsuren, worden ingezien op de volgende plaatsen:</text:p>
            <text:p text:style-name="common-al">- in het dorpshuis De Kiekenhof, Molenweg 29 te Nieuwehorne;</text:p>
            <text:p text:style-name="common-al">- bij de receptie van het gemeentehuis, Crackstraat 2 te Heerenveen. </text:p>
            <text:p text:style-name="common-al"/>
            <text:p text:style-name="common-al">
            <text:span text:style-name="nadrukvet">Zienswijzen</text:span>
          </text:p>
            <text:p text:style-name="common-al">Op grond van artikel 3.8 lid 1 onder d van de Wet ruimtelijke ordening kan een ieder zowel schriftelijk als mondeling zienswijzen indienen op de ontwerp-partiële herziening.</text:p>
            <text:p text:style-name="common-al"/>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p text:style-name="common-al">
            <text:span text:style-name="nadrukcur">Mondeling</text:span>
          </text:p>
            <text:p text:style-name="common-al">Om mondelinge zienswijzen in te dienen kan tijdens kantooruren contact worden opgenomen met de heer Gerrit Haanstra, telefoon 0513-617740.</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8740</text:span><text:line-break/><text:date style:data-style-name="dag" text:fixed="true" text:date-value="2016-11-02"/><text:line-break/><text:date style:data-style-name="jaar" text:fixed="true" text:date-value="2016-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58740</text:span><text:date style:data-style-name="nicedate" text:fixed="true" text:date-value="2016-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58740</text:span><text:date style:data-style-name="nicedate" text:fixed="true" text:date-value="2016-11-0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 1E PARTIËLE HERZIENING BESTEMMINGSPLAN OUDE- EN NIEUWEHORNE DE FJILDEN</meta:user-defined>
    <meta:user-defined meta:name="OVERHEIDop.doctype">Officiële Publicaties, versie 1.1</meta:user-defined>
    <meta:user-defined meta:name="DCTERMS.W3CDTF/OVERHEIDop.jaargang">2016</meta:user-defined>
    <meta:user-defined meta:name="DCTERMS.W3CDTF/DCTERMS.available">2016-11-02</meta:user-defined>
    <meta:user-defined meta:name="OVERHEIDop.publicationIssue">58740</meta:user-defined>
    <meta:user-defined meta:name="OVERHEIDop.StcrtID/DC.identifier">stcrt-2016-58740</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PH1DeFjildenOHNH-OW01</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PostcodeHuisnummer/OVERHEIDop.postcodeHuisnummer">8413</meta:user-defined>
    <meta:user-defined meta:name="OVERHEIDop.woonplaats">Oudehorne</meta:user-defined>
    <meta:user-defined meta:name="OVERHEIDop.straatnaam">Sevenaerpad</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201790 550414</meta:user-defined>
    <meta:user-defined meta:name="OVERHEIDop.versieInformatie"/>
  </office:meta>
</office:document-meta>
</file>