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een streetwise project op 13 oktober 2016 in de directe nabijheid van de school, locatie Blauwgras (ter hoogte van de nummers 1 t/m </text:p>
            <text:p text:style-name="common-al">11) te Heerenveen wordt georganiseerd;</text:p>
            <text:p text:style-name="common-al">dat het noodzakelijk is om de Blauwgras (ter hoogte van de nummers 1 t/m 11) af te sluiten voor verkeer, omdat  het bovengenoemde evenement (deels) zal plaatsvinden op deze wegen;</text:p>
            <text:p text:style-name="common-al">ter waarborging van de veiligheid van de bezoekers van het evenement is het noodzakelijk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 gelegen is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tijdelijk gesloten te verklaren voor voertuigen, ruiters en geleiders van rij- of trekdieren of vee, door plaatsing van borden conform model C1 van bijlage I van het RVV 1990. De gesloten verklaring geldt op 13 oktober 2016 van 08.00 uur tot 14.00 uur.</text:p>
            <text:p text:style-name="common-al">
            <text:span text:style-name="nadrukvet">HEERENVEEN</text:span>
            <text:span text:style-name="nadrukvet">,</text:span>
            <text:span text:style-name="nadrukvet">BLAUWGRAS </text:span>
            <text:span text:style-name="nadrukvet">(ter hoogte van de nummers </text:span>
            <text:span text:style-name="nadrukvet">1 t/m 11</text:span>
            <text:span text:style-name="nadrukvet">)</text:span>
          </text:p>
            <text:p text:style-name="common-al">Heerenveen, 3 oktober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4536</text:span><text:line-break/><text:date style:data-style-name="dag" text:fixed="true" text:date-value="2016-10-12"/><text:line-break/><text:date style:data-style-name="jaar" text:fixed="true" text:date-value="2016-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54536</text:span><text:date style:data-style-name="nicedate" text:fixed="true" text:date-value="2016-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54536</text:span><text:date style:data-style-name="nicedate" text:fixed="true" text:date-value="2016-10-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10-12</meta:user-defined>
    <meta:user-defined meta:name="OVERHEIDop.publicationIssue">54536</meta:user-defined>
    <meta:user-defined meta:name="OVERHEIDop.StcrtID/DC.identifier">stcrt-2016-54536</meta:user-defined>
    <meta:user-defined meta:name="DCTERMS.alternative">Gemeente Heerenveen - Tijdelijke geslotenverklaring Blauwgras - Blauwgras thv nummers 1 t/m 11</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6CA 3</meta:user-defined>
    <meta:user-defined meta:name="OVERHEIDop.woonplaats">Heerenveen</meta:user-defined>
    <meta:user-defined meta:name="OVERHEIDop.straatnaam">Blauwgras</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AB 2016-539</meta:user-defined>
    <meta:user-defined meta:name="DCTERMS.abstract">Tijdelijke geslotenverklaring Blauwgras t.h.v. huisnummers 1 t/m/ 11 i.v.m. de organisatie van Streetwise E. de Haanschool</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0286 551986</meta:user-defined>
    <meta:user-defined meta:name="OVERHEIDop.versieInformatie"/>
  </office:meta>
</office:document-meta>
</file>