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6</text:span>
            <text:span text:style-name="nadrukvet">.300</text:span>
            <text:span text:style-name="nadrukvet">5762</text:span>
          </text:p>
            <text:p text:style-name="common-al">Onderwerp: </text:p>
            <text:p text:style-name="common-al">Herinrichtingswerkzaamheden Lollius Ademalaan, Van Bienemalaan en Koningin Wilhelminaweg Oranjewoud</text:p>
            <text:p text:style-name="common-al">
            <text:span text:style-name="nadrukvet">Burgemeester en wethouders van Heerenveen;</text:span>
          </text:p>
            <text:p text:style-name="common-al">overwegende, </text:p>
            <text:p text:style-name="common-al">dat het om onderhoudstechnische redenen noodzakelijk wordt geacht dat de Lollius Ademalaan, Van Bienemalaan en Koningin Wilhelminaweg in Oranjewoud worden heringericht;</text:p>
            <text:p text:style-name="common-al">dat de bestaande bestrating van de Lollius Ademalaan, Van Bienemalaan en Koningin Wilhelminaweg in slechte staat verkeerd;</text:p>
            <text:p text:style-name="common-al">dat binnen deze herinrichting de riolering wordt vervangen, nieuwe bomen worden aangeplant en de bestrating wordt vervangen door een nieuwe bestrating en asfaltverharding;</text:p>
            <text:p text:style-name="common-al">dat de bovengenoemde wegen worden gebruikt als woonstraten in Oranjewoud;</text:p>
            <text:p text:style-name="common-al">dat de wegvakken op de Lollius Ademalaan, Van Bienemalaan en Kon. Wilhelminaweg gefaseerd moeten worden afgesloten voor het verkeer; </text:p>
            <text:p text:style-name="common-al">dat de asfalteringswerkzaamheden in 2 perioden gefaseerd zullen plaatsvinden;</text:p>
            <text:p text:style-name="common-al">dat de asfalteringswerkzaamheden zijn gepland in de periode tussen 19 september en 1 december 2016 en 1 maart en 1 juli 2017;</text:p>
            <text:p text:style-name="common-al">dat de asfalteringswerkzaamheden in de eerste periode tussen 19 september en 1 december 2016 in 2 fasen zal plaatsvinden;</text:p>
            <text:list text:style-name="id1-3-2-2-1-14">
              <text:list-item text:style-override="id1-3-2-2-1-14-1">
                <text:number>•</text:number>
                <text:p text:style-name="al">Fase 1: Asfaltering Lollius Ademalaan Noord en Van Bienemalaan; </text:p>
              </text:list-item>
              <text:list-item text:style-override="id1-3-2-2-1-14-2">
                <text:number>•</text:number>
                <text:p text:style-name="al">Fase 2: Asfaltering Lollius Ademalaan Midden en Koningin Wilhelminaweg West;</text:p>
              </text:list-item>
            </text:list>
            <text:p text:style-name="common-al">dat de asfalteringswerkzaamheden in de tweede periode tussen 1 maart en 1 juli 2017 in 4 fasen zal plaatsvinden;</text:p>
            <text:list text:style-name="id1-3-2-2-1-16">
              <text:list-item text:style-override="id1-3-2-2-1-16-1">
                <text:number>•</text:number>
                <text:p text:style-name="al">Fase 1: Asfaltering Lollius Ademalaan Zuid; </text:p>
              </text:list-item>
              <text:list-item text:style-override="id1-3-2-2-1-16-2">
                <text:number>•</text:number>
                <text:p text:style-name="al">Fase 2: Asfaltering kruising Lollius Ademalaan Zuid en Koningin Wilhelminaweg;</text:p>
              </text:list-item>
              <text:list-item text:style-override="id1-3-2-2-1-16-3">
                <text:number>•</text:number>
                <text:p text:style-name="al">Fase 3: Asfaltering Koningin Wilhelminaweg Midden; </text:p>
              </text:list-item>
              <text:list-item text:style-override="id1-3-2-2-1-16-4">
                <text:number>•</text:number>
                <text:p text:style-name="al">Fase 4: Asfaltering Koningin Wilhelminalweg Oost;</text:p>
              </text:list-item>
            </text:list>
            <text:p text:style-name="common-al">dat gedurende de werkzaamheden de woningen wel bereikbaar blijven voor voetgangers met eventueel de fiets aan de hand;</text:p>
            <text:p text:style-name="common-al">dat voertuigen gedurende de werkzaamheden niet bij de woningen kunnen komen.</text:p>
            <text:p text:style-name="common-al">dat de bewoners en bedrijven door middel van een nieuwsbrief op de hoogte worden gesteld van de komende herinrichtingswerkzaamheden en de daarmee gepaard gaande overlast;</text:p>
            <text:p text:style-name="common-al">dat dit verkeersbesluit binnen de (wettelijk) voorgeschreven periode van 6 weken ter inzage legging kan vallen;</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Lollius Ademalaan, Van Bienemalaan en Koningin Wilhelminaweg in Oranjewoud gefaseerd (deels) gesloten te verklaren in beide richtingen voor voertuigen, ruiters en geleiders van rij- of trekdieren of vee.<text:span text:style-name="nadrukvet"/></text:p>
            <text:p text:style-name="common-al">De maatregelen gelden in de periode tussen 19 september en 1 december 2016 en 1 maart en 1 juli 2017 of zoveel eerder of later als noodzakelijk wordt geacht. </text:p>
            <text:p text:style-name="common-al">Heerenveen, 15 september 2016</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7">
              <text:list-item text:style-override="id1-3-2-2-1-37-1">
                <text:number>-</text:number>
                <text:p text:style-name="al">uw naam en adres</text:p>
              </text:list-item>
              <text:list-item text:style-override="id1-3-2-2-1-37-2">
                <text:number>-</text:number>
                <text:p text:style-name="al">datum van het bezwaarschrift</text:p>
              </text:list-item>
              <text:list-item text:style-override="id1-3-2-2-1-37-3">
                <text:number>-</text:number>
                <text:p text:style-name="al">een omschrijving van het besluit waartegen u bezwaar heeft (indien mogelijk een kopie bijvoegen)</text:p>
              </text:list-item>
              <text:list-item text:style-override="id1-3-2-2-1-3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505</text:span><text:line-break/><text:date style:data-style-name="dag" text:fixed="true" text:date-value="2016-09-19"/><text:line-break/><text:date style:data-style-name="jaar" text:fixed="true" text:date-value="2016-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9505</text:span><text:date style:data-style-name="nicedate" text:fixed="true" text:date-value="2016-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9505</text:span><text:date style:data-style-name="nicedate" text:fixed="true" text:date-value="2016-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9-19</meta:user-defined>
    <meta:user-defined meta:name="OVERHEIDop.publicationIssue">49505</meta:user-defined>
    <meta:user-defined meta:name="OVERHEIDop.StcrtID/DC.identifier">stcrt-2016-49505</meta:user-defined>
    <meta:user-defined meta:name="DCTERMS.alternative">Gemeente Heerenveen - Herinrichtingswerkzaamheden Lollius Ademalaan, Van Bienemalaan en Koningin Wilhelminaweg Oranjewoud - Lollius Ademalaan, Van Bienemalaan en Koningin Wilhelminaweg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3WN 38</meta:user-defined>
    <meta:user-defined meta:name="OVERHEIDop.woonplaats">Oranjewoud</meta:user-defined>
    <meta:user-defined meta:name="OVERHEIDop.straatnaam">Lollius Ademalaan</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16.3005762</meta:user-defined>
    <meta:user-defined meta:name="DCTERMS.abstract">Herinrichtingswerkzaamheden Lollius Ademalaan, Van Bienemalaan en Koningin Wilhelminaweg Oranjewoud</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800 551085</meta:user-defined>
    <meta:user-defined meta:name="OVERHEIDop.versieInformatie"/>
  </office:meta>
</office:document-meta>
</file>