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a761ea93-f5cc-4937-b292-f5ea162d49ce.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
              <text:span text:style-name="nadrukondlijn">Nr.: </text:span>
            </text:span>
            <text:span text:style-name="nadrukvet">
              <text:span text:style-name="nadrukondlijn">16.</text:span>
            </text:span>
            <text:span text:style-name="nadrukvet">
              <text:span text:style-name="nadrukondlijn">30</text:span>
            </text:span>
            <text:span text:style-name="nadrukvet">
              <text:span text:style-name="nadrukondlijn">0</text:span>
            </text:span>
            <text:span text:style-name="nadrukvet">
              <text:span text:style-name="nadrukondlijn">5729</text:span>
            </text:span>
          </text:p>
            <text:p text:style-name="common-al">Onderwerp: Parkeerverbod Achtste Wijk Nieuwehorne</text:p>
            <text:p text:style-name="common-al">
            <text:span text:style-name="nadrukvet">Burgemeester en wethouders van Heerenveen;</text:span>
          </text:p>
            <text:p text:style-name="common-al">overwegende, </text:p>
            <text:p text:style-name="common-al">dat er regelmatig op de Achtste Wijk in Nieuwehorne ter hoogte van het parkeerterrein naar de sportvelden van Hornesport aan beide zijden van de weg wordt geparkeerd;</text:p>
            <text:p text:style-name="common-al">dat hierdoor de doorstroming van het overig verkeer en hulpdiensten kan worden geblokkeerd of gehinderd;</text:p>
            <text:p text:style-name="common-al">dat op de Achtste Wijk in Nieuwehorne een ambulancepost wordt gerealiseerd;</text:p>
            <text:p text:style-name="common-al">dat de Achtste Wijk in Nieuwehorne hierdoor veelvuldig zal worden gebruikt door  ambulances, wanneer zij met hun voertuigen naar een spoedmelding moeten rijden;</text:p>
            <text:p text:style-name="common-al">dat de doorstroming voor de ambulances op de Achtste Wijk vanaf de in- en uitrit van de ambulancepost naar de Schoterlandseweg niet mag worden geblokkeerd of gehinderd;</text:p>
            <text:p text:style-name="common-al">dat het vanuit een oogpunt van verkeersveiligheid en bereikbaarheid noodzakelijk is op de Achtste Wijk in Nieuwehorne aan beide zijden van de weg een parkeerverbod in te stell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middel van het plaatsen van het verkeersbord E1 van bijlage 1 van het RVV 1990 een parkeerverbod in te stellen aan beide zijden van de Achtste Wijk in Nieuwehorne tussen de in- en uitrit van de ambulancepost en de Schoterlandseweg.</text:p>
            <text:p text:style-name="common-al">Heerenveen, 12 september 2016</text:p>
            <text:p text:style-name="common-al">burgemeester en wethouders van Heerenveen.</text:p>
            <text:p text:style-name="common-al">Namens dit college,</text:p>
            <text:p text:style-name="common-al">	, Afdelingshoofd IBOR,</text:p>
            <text:p text:style-name="common-al">	  R.H. Smit</text:p>
            <text:p text:style-name="common-al">
            <draw:frame><draw:text-box><text:section text:name="plaatje_id1-3-2-2-1-20-1" text:style-name="plaatje">
              <text:p text:style-name="illustratie_id1-3-2-2-1-20-1-1"><draw:frame draw:style-name="illustratie_id1-3-2-2-1-20-1-1" text:anchor-type="paragraph" svg:width="153mm" svg:height="110.03752345215758mm"><draw:image xlink:href="Pictures/image1ia761ea93-f5cc-4937-b292-f5ea162d49ce.jpg" xlink:type="simple"/></draw:frame></text:p>
            </text:section></draw:text-box></draw:frame>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0-1-1" style:parent-style-name="Standard">
      <style:paragraph-properties style:line-spacing="0mm" style:text-autospace="none" ofo:line-height="0.001cm"/>
    </style:style>
    <style:style style:family="graphic" style:name="illustratie_id1-3-2-2-1-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9195</text:span><text:line-break/><text:date style:data-style-name="dag" text:fixed="true" text:date-value="2016-09-16"/><text:line-break/><text:date style:data-style-name="jaar" text:fixed="true" text:date-value="2016-09-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9195</text:span><text:date style:data-style-name="nicedate" text:fixed="true" text:date-value="2016-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9195</text:span><text:date style:data-style-name="nicedate" text:fixed="true" text:date-value="2016-09-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9-16</meta:user-defined>
    <meta:user-defined meta:name="OVERHEIDop.publicationIssue">49195</meta:user-defined>
    <meta:user-defined meta:name="OVERHEIDop.StcrtID/DC.identifier">stcrt-2016-49195</meta:user-defined>
    <meta:user-defined meta:name="DCTERMS.alternative">Gemeente Heerenveen - Parkeerverbod Achtste Wijk Nieuwehorne - Achtste Wijk Nieuwehorn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14NB 2</meta:user-defined>
    <meta:user-defined meta:name="OVERHEIDop.woonplaats">Nieuwehorne</meta:user-defined>
    <meta:user-defined meta:name="OVERHEIDop.straatnaam">Master van Dijkpaa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gelede vrachtwagen</meta:user-defined>
    <meta:user-defined meta:name="OVERHEIDvb.referentienummer">16.3005729</meta:user-defined>
    <meta:user-defined meta:name="DCTERMS.abstract">Parkeerverbod Achtste Wijk Nieuwehorne</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0428 552264</meta:user-defined>
    <meta:user-defined meta:name="OVERHEIDop.versieInformatie"/>
  </office:meta>
</office:document-meta>
</file>