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16.3000907</text:p>
            <text:p text:style-name="common-al">Onderwerp: Tijdelijke afsluiting fietsbrug Veenscheiding Nijehaske Heerenveen</text:p>
            <text:p text:style-name="common-al">
            <text:span text:style-name="nadrukvet">Burgemeester en wethouders van Heerenveen;</text:span>
          </text:p>
            <text:p text:style-name="common-al">overwegende, </text:p>
            <text:p text:style-name="common-al">dat het om onderhoudstechnische redenen noodzakelijk wordt geacht dat de fietsbrug over de Veenscheiding wordt gerenoveerd;</text:p>
            <text:p text:style-name="common-al">dat het hiervoor noodzakelijk is dat de complete fietsbrug wordt gedemonteerd;</text:p>
            <text:p text:style-name="common-al">dat het hierdoor voor fietsers tijdelijk niet mogelijk is de fietsbrug tussen het Kattebos en de Bolster vice versa te gebruiken;</text:p>
            <text:p text:style-name="common-al">dat de bovengenoemde renovatie van de fietsbrug is gepland in de periode tussen 1 februari 2016 en 1 april 2016;</text:p>
            <text:p text:style-name="common-al">dat tijdens deze periode de fietsbrug tussen het Kattebos en de Bolster moet worden afgesloten voor alle verkeer;</text:p>
            <text:p text:style-name="common-al">dat het fietsverkeer wordt omgeleid via aangegeven omrijdroutes ;</text:p>
            <text:p text:style-name="common-al">dat de aanwonenden door middel van een nieuwsbrief op de hoogte worden gesteld van de komende renovatiewerkzaamheden en de daarmee gepaard gaande (mogelijke) overlast;</text:p>
            <text:p text:style-name="common-al">dat bedoelde wegen zijn gelegen binnen de gemeente Heerenveen en bij de gemeente Heerenveen in beheer is;</text:p>
            <text:p text:style-name="common-al">dat dit verkeersbesluit binnen de (wettelijk) voorgeschreven periode van 6 weken ter inzage legging valt;</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fietsroute tussen het Kattebos en de Bolster gesloten te verklaren in beide richtingen voor voertuigen, ruiters en geleiders van rij- of trekdieren of vee.<text:span text:style-name="nadrukvet"/></text:p>
            <text:p text:style-name="common-al">De maatregelen gelden in de periode tussen in de periode tussen 1 februari 2016 en 1 april 2016 of zoveel eerder of later als noodzakelijk wordt geacht. </text:p>
            <text:p text:style-name="common-al">Heerenveen, 27 januari 2016</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40</text:span><text:line-break/><text:date style:data-style-name="dag" text:fixed="true" text:date-value="2016-01-29"/><text:line-break/><text:date style:data-style-name="jaar" text:fixed="true" text:date-value="2016-01-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4740</text:span><text:date style:data-style-name="nicedate" text:fixed="true" text:date-value="201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4740</text:span><text:date style:data-style-name="nicedate" text:fixed="true" text:date-value="2016-01-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1-29</meta:user-defined>
    <meta:user-defined meta:name="OVERHEIDop.publicationIssue">4740</meta:user-defined>
    <meta:user-defined meta:name="OVERHEIDop.StcrtID/DC.identifier">stcrt-2016-4740</meta:user-defined>
    <meta:user-defined meta:name="DCTERMS.alternative">Gemeente Heerenveen - Tijdelijke afsluiting fietsbrug Veenscheiding Nijehaske Heerenveen - Fietsbrug Veenscheiding Nijehask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6CT 2</meta:user-defined>
    <meta:user-defined meta:name="OVERHEIDop.woonplaats">Heerenveen</meta:user-defined>
    <meta:user-defined meta:name="OVERHEIDop.straatnaam">Kattebos</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referentienummer">16.3000907</meta:user-defined>
    <meta:user-defined meta:name="DCTERMS.abstract">Tijdelijke afsluiting fietsbrug Veenscheiding Nijehaske Heerenveen i.v.m. onderhoud
</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097 552246</meta:user-defined>
    <meta:user-defined meta:name="OVERHEIDop.versieInformatie"/>
  </office:meta>
</office:document-meta>
</file>