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B2016-017 </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Besluitnummer: VB2016-017 (wijziging parkeerschijfzone “blauwe zone” centrum)</text:p>
            <text:p text:style-name="considerans.al">Bevoegdheid: Burgemeester en wethouders van Landsmeer</text:p>
            <text:p text:style-name="considerans.al">Inleiding: </text:p>
            <text:p text:style-name="considerans.al">Op grond van artikel 15, eerste lid, van de Wegenverkeerswet 1994 moet een verkeersbesluit worden genomen voor de plaatsing of de verwijdering van de in artikel 12 van het Besluit administratieve bepaling inzake het wegverkeer (BABW) genoemde verkeerstekens, alsmede onderborden voor zover daardoor een gebod of verbod ontstaat of wordt gewijzigd.</text:p>
            <text:p text:style-name="considerans.al">Om de parkeercapaciteit rondom het winkelgebied zo efficiënt mogelijk te gebruiken is het wenselijk om de bestaande parkeerschijfzone aan te passen qua omvang en werkingsduur. Mede op het verzoek van het Ondernemersfonds Landsmeer is op 1 november 2015 een aanpassing doorgevoerd (VB2015-018) waartegen een aantal bezwaren zijn ingediend. In overleg met de bezwaarmakers en het Ondernemersfonds is afgesproken de werkingsduur aan te passen en een kleine correctie uit te voeren van de begrenzing van de parkeerschijfzone. </text:p>
            <text:p text:style-name="considerans.al">Dit betekent dat de grens ter hoogte van Ilpenstein in de Burgweg schuin over de kruising komt te liggen waardoor 2 parkeerplaatsen buiten de parkeerschijfzone vallen. Verder worden de huidige onderborden van de borden E10zb en E11zb met de tekst “ma/zat 09.00 – 19.00” vervangen door onderborden met de tekst “ma/zat 10.00 – 18.00”. De gebiedscorrectie en de borden worden uitgevoerd en geplaatst conform bijgevoegde tekening.</text:p>
            <text:p text:style-name="considerans.al">Overwegingen ten aanzien van het besluit</text:p>
            <text:p text:style-name="considerans.al">Overwegende dat: </text:p>
            <text:p text:style-name="considerans.al">• de overwegingen die de basis vormen van het verkeersbesluit VB2015-018 gehandhaafd blijven en dat de voorgestelde aanpassingen een beperkte correctie vormen van verkeersbesluit VB2015-018. </text:p>
            <text:p text:style-name="considerans.al">• de wijziging van de werkingsduur van 09.00 – 19.00 naar 10.00 – 18.00 en aanpassing van de begrenzing ter hoogte van Ilpenstein tegemoet komt aan de wensen van de bezwaarmakers.</text:p>
            <text:p text:style-name="considerans.al">• overleg met de politie heeft plaatsgevonden en dat zij positief adviseert op het onderstaande besluit.</text:p>
            <text:p text:style-name="considerans.al">Besluit</text:p>
            <text:p text:style-name="considerans.al">1. tot een correctie van de parkeerschijfzone (Blauwe Zone) per 5 september 2016 voor het winkelgebied Landsmeer door de onderborden van E10zb “max 2 uur” en E11zb “max 2 uur” met “ma t/m zat. 09:00 tot 19:00” te vervangen door “ma t/m zat. 10:00 tot 18:00”.  En het aanpassen van de begrenzing van de parkeerschijfzone ter hoogte van Ilpenstein door het verplaatsen van de blauwe streep zoals aangegeven in het Reglement Verkeersregels en Verkeerstekens 1990. De onderborden worden geplaatst conform bijgevoegde tekening (wwg-ve-16014-01), de locaties zijn:;</text:p>
            <text:p text:style-name="considerans.al">a. Dorpsstraat thv de nrs 43 en 62A</text:p>
            <text:p text:style-name="considerans.al">b. Van Beekstraat thv Dorpsstraat 53 en Dorpsstraat 55 (BLOKKER)</text:p>
            <text:p text:style-name="considerans.al">c. Burgemeester Postweg thv Dorpsstraat 72 (DEEN) en Burgemeester Postweg 4a t/m 4n</text:p>
            <text:p text:style-name="considerans.al">d. Marktplein tussen de nrs  Zuideinde 10 en 12 thv de Sporthal </text:p>
            <text:p text:style-name="considerans.al">e. Zuideinde thv de nrs 12A en 6</text:p>
            <text:p text:style-name="considerans.al">f. Maarten Luther Kingstraat thv de nrs 2a en 20</text:p>
            <text:p text:style-name="considerans.al">g. Burgweg thv Ilpenstein nr 15 en Zwaansburg nr 24</text:p>
            <text:p text:style-name="considerans.al">h. Burgweg thv de brug (JUMBO)</text:p>
            <text:p text:style-name="considerans.al">Aldus vastgesteld in de vergadering van het college van burgemeester en wethouders van de gemeente Landsmeer, op 19 juli 2016.</text:p>
            <text:p text:style-name="considerans.al">Mw. Mr. A.C. Nienhuis    dhr drs P.A. Menting MBA</text:p>
            <text:p text:style-name="considerans.al">burgemeester      secretaris</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cur">Mededelingen </text:p>
          <text:p text:style-name="tussenkopvet">
          <text:span text:style-name="nadrukvet">Bezwaar- of beroepsclausule </text:span>
        </text:p>
          <text:p text:style-name="bezwaarschrift_al">Op grond van artikel 7:1 van de Algemene wet bestuursrecht kunt u tegen dit besluit binnen 6 weken na de dag van toezending een gemotiveerd bezwaarschrift indienen bij het college van Burgemeester en wethouders, Postbus 1, 1120 AA Landsmeer. </text:p>
          <text:p text:style-name="bezwaarschrift_al">Het bezwaarschrift moet worden ondertekende en moet tenminste bevatten: </text:p>
          <text:list text:style-name="id1-3-2-3-5">
            <text:list-item text:style-override="id1-3-2-3-5-1">
              <text:number>A.</text:number>
              <text:p text:style-name="al">de naam en het adres van de indiener;</text:p>
            </text:list-item>
            <text:list-item text:style-override="id1-3-2-3-5-2">
              <text:number>B.</text:number>
              <text:p text:style-name="al">de dagtekening;</text:p>
            </text:list-item>
            <text:list-item text:style-override="id1-3-2-3-5-3">
              <text:number>C.</text:number>
              <text:p text:style-name="al">een omschrijving van het besluit waartegen het bezwaar is gericht</text:p>
            </text:list-item>
            <text:list-item text:style-override="id1-3-2-3-5-4">
              <text:number>D.</text:number>
              <text:p text:style-name="al">de gronden van het bezwaar</text:p>
            </text:list-item>
          </text:list>
          <text:p text:style-name="bezwaarschrift_al">Dit bezwaarschrift schorst de werking van het besluit niet. </text:p>
          <text:p text:style-name="bezwaarschrift_al">Op grond van artikel 8:81 van de Algemene wet bestuursrecht kunt u de voorzieningenrechter van de rechtbank te Haarlem, sector bestuursrecht, Postbus 1621, 2003 BR Haarlem, verzoekeneen voorlopige voorziening te treffen indien onverwijlde spoed, gelet op de btrokken belangen, dat vereist. Voorwaarde is wel dat u ook bezwaar hebt gemaakt. </text:p>
          <text:p text:style-name="bezwaarschrift_al">U kunt het verzoek voorlopige voorziening ook digitaal indienen bij de genoemde rechtbank via http://loket.rechtspraak.nl/bestuursrecht. Daarvoor moet u wel beschikken over een elektronische handtekening (DigiD). Kijk op de genoemde site voor de precieze voorwaarden.]</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4909</text:span><text:line-break/><text:date style:data-style-name="dag" text:fixed="true" text:date-value="2016-08-24"/><text:line-break/><text:date style:data-style-name="jaar" text:fixed="true" text:date-value="201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4909</text:span><text:date style:data-style-name="nicedate" text:fixed="true" text:date-value="201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4909</text:span><text:date style:data-style-name="nicedate" text:fixed="true" text:date-value="2016-08-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VB2016-017</meta:user-defined>
    <meta:user-defined meta:name="OVERHEIDop.doctype">Officiële Publicaties, versie 1.1</meta:user-defined>
    <meta:user-defined meta:name="DCTERMS.W3CDTF/OVERHEIDop.jaargang">2016</meta:user-defined>
    <meta:user-defined meta:name="DCTERMS.W3CDTF/DCTERMS.available">2016-08-24</meta:user-defined>
    <meta:user-defined meta:name="OVERHEIDop.publicationIssue">44909</meta:user-defined>
    <meta:user-defined meta:name="OVERHEIDop.StcrtID/DC.identifier">stcrt-2016-44909</meta:user-defined>
    <meta:user-defined meta:name="DCTERMS.alternative">Gemeente Landsmeer - Besluitnummer: VB2016-017 (wijziging parkeerschijfzone “blauwe zone” centrum) - Centrum Landsmeer</meta:user-defined>
    <meta:user-defined meta:name="OVERHEID.Organisatietype/OVERHEID.organisationType">gemeente</meta:user-defined>
    <meta:user-defined meta:name="OVERHEID.Gemeente/OVERHEID.authority">Landsmeer</meta:user-defined>
    <meta:user-defined meta:name="OVERHEID.Gemeente/DC.creator">Landsmeer</meta:user-defined>
    <meta:user-defined meta:name="OVERHEID.TaxonomieBeleidsagenda/OVERHEID.category">Verkeer | Organisatie en beleid</meta:user-defined>
    <meta:user-defined meta:name="OVERHEID.Waterschap/DC.spatial">Hoogheemraadschap Hollands Noorderkwartier</meta:user-defined>
    <meta:user-defined meta:name="OVERHEID.PostcodeHuisnummer/OVERHEIDop.postcodeHuisnummer">1121BV 57</meta:user-defined>
    <meta:user-defined meta:name="OVERHEIDop.woonplaats">Landsmeer</meta:user-defined>
    <meta:user-defined meta:name="OVERHEIDop.straatnaam">Dorps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VB2016-017 </meta:user-defined>
    <meta:user-defined meta:name="DCTERMS.abstract">wijziging parkeerschijfzone “blauwe zone” centrum</meta:user-defined>
    <meta:user-defined meta:name="OVERHEIDop.verkeersbordcode">E10</meta:user-defined>
    <meta:user-defined meta:name="OVERHEIDop.verkeersbordcode">E1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Overzichtstekening|exb-2016-28162</meta:user-defined>
    <meta:user-defined meta:name="OVERHEID.EPSG28992/DC.spatial">122795 493614</meta:user-defined>
    <meta:user-defined meta:name="OVERHEIDop.versieInformatie"/>
  </office:meta>
</office:document-meta>
</file>